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вгуста-музей-героев-начнет-отмечать-свой-юбилей"/>4 августа Музей Героев начнет отмечать свой юбилей<text:bookmark-end text:name="августа-музей-героев-начнет-отмечать-свой-юбилей"/></text:h>
      <text:p text:style-name="First_20_paragraph">03.08.2016</text:p>
      <text:p text:style-name="Text_20_body"><text:span text:style-name="T1">4 августа в Музее Героев Советского Союза и Российской Федерации состоится торжественная церемония открытия выставки «На земле, в небесах и на море…».</text:span></text:p>
      <text:p text:style-name="Text_20_body">Открытием этой экспозиции музей открывает юбилейные торжества, посвященные 10-летию со дня его создания. Почетными гостями музея в этот день станут представители городских и окружных ветеранских организаций, молодежных патриотических объединений, а также префектуры ЮЗАО и Музея-Панорамы «Бородинская битва».</text:p>
      <text:p text:style-name="Text_20_body">Музей героев сегодня – структурное подразделение «Бородинской панорамы». Здание, в котором он сегодня расположен, он получил в свое время при активном содействии руководства административного округа. </text:p>
      <text:p text:style-name="Text_20_body"><text:line-break/></text:p>
      <text:p text:style-name="Text_20_body">Адрес страницы: <text:a xlink:type="simple" xlink:href="http://uzao.mos.ru/presscenter/news/detail/3469419.html" office:name=""><text:span text:style-name="Definition">http://uzao.mos.ru/presscenter/news/detail/3469419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0T21:17:23Z</meta:creation-date>
    <dc:date>2023-07-10T21:17:23Z</dc:date>
  </office:meta>
</office:document-meta>
</file>