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ый-научно---практический-клуб-правоохранительная-деятельность-подвел-итоги-работы"/>Молодежный научно - практический клуб «Правоохранительная деятельность» подвел итоги работы<text:bookmark-end text:name="молодежный-научно---практический-клуб-правоохранительная-деятельность-подвел-итоги-работы"/></text:h>
      <text:p text:style-name="First_20_paragraph">02.08.2016</text:p>
      <text:p text:style-name="Text_20_body"><text:span text:style-name="T1">Перед уходом на каникулы молодежного научно - практического клуба «Правоохранительная деятельность» прокуратура Юго-Западного административного округа подвела итоги его работы. </text:span></text:p>
      <text:p text:style-name="Text_20_body">В соответствии с утвержденным планом работы клуба, созданного в октябре 2015 года, прокуратура проводила научно-профилактические «круглые столы», диспуты, конференции, патриотические конкурсы, викторины, организовывала модели процессов, посещения поднадзорных прокуратур округа, изолятора временного содержания, судов. </text:p>
      <text:p text:style-name="Text_20_body">Итоговый «круглый стол» на тему: «Юрист как начальный этап развития в правовой системе общества» решено было провести в преддверии Международного дня дружбы, который отмечается 30 июля каждого года. </text:p>
      <text:p text:style-name="Text_20_body">В мероприятии приняли участие заместитель прокурора округа Сергей Кулемза, депутат Московской городской Думы Александр Семенников, исполняющие обязанности руководителя Следственного управления по ЮЗАО СК по г. Москве Кирилл Меньшов и начальника управления социальной сферы префектуры ЮЗАО Людмила Харлан, координатор прокуратуры г. Москвы по взаимодействию с образовательными учреждениями – председатель клуба «Правоохранительная деятельность» Светослав Духанин, а также студенты, школьники, представители средних и высших образовательных учреждений округа, принимавшие активное участие в деятельности клуба в течение года. </text:p>
      <text:p text:style-name="Text_20_body">Александр Семенников поблагодарил сотрудников прокуратуры за весомую, качественную, насыщенную деятельность клуба, которую они ведут в целях воспитания гражданственности и патриотизма, правового просвещения, профилактики правонарушений у подрастающего поколения, а также подчеркнул, что быть юристом в современном обществе – большая честь и огромная ответственность. Миссия юристов заключается в служении людям, в том, чтобы обеспечить в обществе организованность, дисциплину и правопорядок, который базируется на началах справедливости, гуманизма и правды. Именно поэтому необходимо развивать деятельность молодежных юридических клубов при органах прокуратуры г. Москвы. </text:p>
      <text:p text:style-name="Text_20_body"><text:line-break/></text:p>
      <text:p text:style-name="Text_20_body">Участники мероприятия обсудили значение юридической деятельности в современном российском обществе, проанализировали профессиональные, моральные, личностные и квалификационные требования, предъявляемые к юристам. </text:p>
      <text:p text:style-name="Text_20_body"><text:line-break/></text:p>
      <text:p text:style-name="Text_20_body">Сергей Кулемза внес предложения о дальнейшей деятельности клуба, в том числе по использованию новых форматов проведения мероприятий, привлечению для участия в них специалистов-экспертов из различных юридических отраслей и вручил благодарственные письма за активную работу в течение года.</text:p>
      <text:p text:style-name="Text_20_body"><text:line-break/></text:p>
      <text:p text:style-name="Text_20_body">Адрес страницы: <text:a xlink:type="simple" xlink:href="http://uzao.mos.ru/presscenter/news/detail/3462093.html" office:name=""><text:span text:style-name="Definition">http://uzao.mos.ru/presscenter/news/detail/346209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0:23:39Z</meta:creation-date>
    <dc:date>2023-05-24T10:23:39Z</dc:date>
  </office:meta>
</office:document-meta>
</file>