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вет-ветеранов-юзао-принимал-гостей-из-румынии"/>Совет ветеранов ЮЗАО принимал гостей из Румынии<text:bookmark-end text:name="совет-ветеранов-юзао-принимал-гостей-из-румынии"/></text:h>
      <text:p text:style-name="First_20_paragraph">22.06.2016</text:p>
      <text:p text:style-name="Text_20_body"><text:span text:style-name="T1">Главы населенных пунктов Мушеница и Сарикей Филипп Николаи и Виталий Феноген ознакомились с деятельностью окружного Совета ветеранов, сообщает газета «Москва. За Калужской заставой». Также принимавший участие во встрече депутат парламента Румынии Мирон Игнат рассказал об обрядах и обычаях, которые сохранились в среде старообрядцев-липован (гости являются этническими русскими, сохранившими национальную культуру и традиции).</text:span></text:p>
      <text:p text:style-name="Text_20_body">Председатель Совета ветеранов ЮЗАО Владимир Шейкин рассказал гостям о социальной активности представителей старшего поколения жителей округа. Он, в частности, отметил, что именно по предложению ветеранов мэр Москвы Сергей Собянин принял решение дать двум новым улицам в имена героев Великой О течественной войны Льва Матушкина и Михаила Одинцова.</text:p>
      <text:p text:style-name="Text_20_body"><text:line-break/></text:p>
      <text:p text:style-name="Text_20_body">Адрес страницы: <text:a xlink:type="simple" xlink:href="http://uzao.mos.ru/presscenter/news/detail/3206087.html" office:name=""><text:span text:style-name="Definition">http://uzao.mos.ru/presscenter/news/detail/320608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01:16:19Z</meta:creation-date>
    <dc:date>2023-07-16T01:16:19Z</dc:date>
  </office:meta>
</office:document-meta>
</file>