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состоится-заседание-круглого-стола-новое-в-законодательстве-по-социальным-вопросам"/>14 апреля состоится заседание круглого стола «Новое в законодательстве по социальным вопросам»<text:bookmark-end text:name="апреля-состоится-заседание-круглого-стола-новое-в-законодательстве-по-социальным-вопросам"/></text:h>
      <text:p text:style-name="First_20_paragraph">13.04.2016</text:p>
      <text:p text:style-name="Text_20_body">Уважаемые жители нашего Юго-Западного округа!</text:p>
      <text:p text:style-name="Text_20_body"><text:span text:style-name="T1">14 апреля 2016 года в 16:00, по адресу улица Винокурова, дом 2, в помещении Дома общественных организаций Территориальный общественный совет ЮЗАО проводит заседание круглого стола на тему: «Новое в законодательстве по социальным вопросам».</text:span></text:p>
      <text:p text:style-name="Text_20_body">Ведущие:</text:p>
      <text:p text:style-name="Text_20_body">- ведущий эксперт по социальным вопросам, юрист – О.В. Будаева;</text:p>
      <text:p text:style-name="Text_20_body">- депутат м/о Северное Бутово, руководитель Региональной благотворительной детско-юношеской общественной организации инвалидов "Общество детей-инвалидов "НАИТИЕ",</text:p>
      <text:p text:style-name="Text_20_body">председатель комиссии по общественному контролю за исполнением программ социального развития в ЮЗАО, эксперт – Е.В. Барановская.</text:p>
      <text:p text:style-name="Text_20_body">Приглашаются представители общественных организаций, члены ТОС, представители Управ районов ЮЗАО, председатели комиссий ТОС, юристы, специалисты по социальным вопросам.</text:p>
      <text:p text:style-name="Text_20_body">О Вашем желании принять участие в работе круглого стола просим сообщить по телефонам: 8-499-129-05-02; 8-915-239-84-46.</text:p>
      <text:p text:style-name="Text_20_body"><text:line-break/></text:p>
      <text:p text:style-name="Text_20_body">Адрес страницы: <text:a xlink:type="simple" xlink:href="http://uzao.mos.ru/presscenter/news/detail/2768967.html" office:name=""><text:span text:style-name="Definition">http://uzao.mos.ru/presscenter/news/detail/276896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4T16:05:36Z</meta:creation-date>
    <dc:date>2023-08-04T16:05:36Z</dc:date>
  </office:meta>
</office:document-meta>
</file>