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ена-реконструкция-газорегуляторного-пункта-на-улице-миклухо---маклая"/>Завершена реконструкция газорегуляторного пункта на улице Миклухо - Маклая<text:bookmark-end text:name="завершена-реконструкция-газорегуляторного-пункта-на-улице-миклухо---маклая"/></text:h>
      <text:p text:style-name="First_20_paragraph">26.02.2016</text:p>
      <text:p text:style-name="Text_20_body"><text:span text:style-name="T1">Департамент топливно-энергетического хозяйства сообщил, что ОАО «МОСГАЗ» завершило реконструкцию еще двух газорегуляторных пунктов средней мощности «Деревлево» и ГРП «Рябиновый». Эти станции являются основным источником подачи газа среднего и низкого давления промышленным, коммунально-бытовым предприятиям и жителям ЗАО и ЮЗАО. В сообщении подчеркивается, что все работы проводились без отключения потребителей от газоснабжения.</text:span></text:p>
      <text:p text:style-name="Text_20_body">ГРП «Деревлево» (ул.Миклухо - Маклая, д.59, стр.1) был введен в эксплуатацию в 1970 г. Он осуществляет подачу газа от кольцевого газопровода давлением 1,2 МПа предприятиям и жителям юго–западного административного округа. Помимо этого, станция является дополнительным источником газоснабжения ТЭЦ-20 и РТС "Теплый Стан».</text:p>
      <text:p text:style-name="Text_20_body">С целью повышения надежности и безопасности газораспределительных сетей в феврале 2015 года было принято решение о полномасштабном перевооружении этих пунктов, которое предусматривало полную замену морально и физически устаревшего оборудования на новое, высоконадежное, с высокими экологическим характеристиками. Управление этими ГРП осуществляется в дистанционном режиме из Центрального диспетчерского управления «Мосгаза»..</text:p>
      <text:p text:style-name="Text_20_body">Обновленные ГРП стали более энергоэффективными. Теперь они, как и все газорегуляторные пункты в Москве оборудованы станциями катодной защиты. Для того, чтобы минимизировать естественный процесс коррозии подземных газопроводов, со станции катодной защиты на них посылается электрический импульс, который и сбивает возникающую ржавчину. Благодаря этому, усовершенствованные станции становятся гораздо экономичнее своих предшественников.</text:p>
      <text:p text:style-name="Text_20_body">Чтобы обеспечить высокую безопасность городской системы газоснабжения, в минимально короткие сроки ОАО «МОСГАЗ» ранее провело полномасштабную реконструкцию системообразующих газорегуляторных пунктов большой мощности: «Южная», «Щукино», «Текстильщики», «Теплый Стан», «Свиблово», «Черкизовская», «Очаковская» и «Головинская» и трех ГРП средней мощности.</text:p>
      <text:p text:style-name="Text_20_body">(фото: © ОАО "Мосгаз")</text:p>
      <text:p text:style-name="Text_20_body"><text:line-break/></text:p>
      <text:p text:style-name="Text_20_body">Адрес страницы: <text:a xlink:type="simple" xlink:href="http://uzao.mos.ru/presscenter/news/detail/2555207.html" office:name=""><text:span text:style-name="Definition">http://uzao.mos.ru/presscenter/news/detail/255520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12:10:37Z</meta:creation-date>
    <dc:date>2023-06-08T12:10:37Z</dc:date>
  </office:meta>
</office:document-meta>
</file>