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префектуре-юзао-прошел-форум-общественных-организаций"/>В префектуре ЮЗАО прошел Форум общественных организаций<text:bookmark-end text:name="в-префектуре-юзао-прошел-форум-общественных-организаций"/></text:h>
      <text:p text:style-name="First_20_paragraph">17.12.2015</text:p>
      <text:p text:style-name="Text_20_body"><text:span text:style-name="T1">По инициативе территориального общественного совета ЮЗАО при поддержке префектуры и Московского дома общественных организаций 16 декабря прошел Форум общественных организаций округа.</text:span></text:p>
      <text:p text:style-name="Text_20_body">В Форуме приняли участие представители общественных организаций и объединений, префектуры ЮЗАО, МДОО, управ районов, органов местного самоуправления.</text:p>
      <text:p text:style-name="Text_20_body">Префект О.А. Волков в своем приветствии участникам мероприятия отметил заметный вклад общественности округа в решение важных для жителей вопросов. Он также отметил, что деятельность общественных организаций округа эффективно содействует поддержанию постояной связи между властями города и москвичами.</text:p>
      <text:p text:style-name="Text_20_body">Участники Форума в своих выступлениях поделились позитивным опытом работы, рассказывали о достигнутых результатах, обсуждали пути совершенствования механизмов взаимодействия общественных организаций и властей округа.</text:p>
      <text:p text:style-name="Text_20_body">В завершение заседания форума состоялось награждение победителей Смотра-конкурса общественных организаций округа, посвященного 70-летию Победы.</text:p>
      <text:p text:style-name="Text_20_body">Участники Форума приняли резолюцию, в которой отмечено, что в ЮЗАО сложилась система сотрудничества и взаимодействия органов власти и общественных объединений, а также определены направления и задачи, в решении которых власти и общественность равно заинтересованы. </text:p>
      <text:p text:style-name="Text_20_body">С программой Форума и его резолюцией можно ознакомиться в разделе "Наш округ/Общественный совет ЮЗАО.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2384020.html" office:name=""><text:span text:style-name="Definition">http://uzao.mos.ru/presscenter/news/detail/2384020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8T11:23:13Z</meta:creation-date>
    <dc:date>2023-07-28T11:23:13Z</dc:date>
  </office:meta>
</office:document-meta>
</file>