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ялось-заседание-окружного-общественного-совета-юзао"/>Состоялось заседание окружного Общественного совета ЮЗАО<text:bookmark-end text:name="состоялось-заседание-окружного-общественного-совета-юзао"/></text:h>
      <text:p text:style-name="First_20_paragraph">03.12.2015</text:p>
      <text:p text:style-name="Text_20_body"><text:span text:style-name="T1">На заседании, проходившем в окружном отделении Дома общественных организаций, присутствовали Члены Территориального Общественного совета, а также член Общественной палаты г.Москвы Э.В. Густова, начальник Организационно-методического отдела Оргуправления префектуры ЮЗАО А.Л. Картышов , вице-президент Фонда Героев Советского Союза и Российской Федерации им. Е.Н.Кочешкова A.M. Райлян, начальник по взаимодействию с НКО в ЮЗАО ГБУ МДОО С.Г. Храмцова.</text:span></text:p>
      <text:p text:style-name="Text_20_body">Среди тем, обсуждавшихся на заседании, 7-й городской гражданский форум, организация окружного форума общественных организаций, введение зон платной парковки в ЮЗАО .</text:p>
      <text:p text:style-name="Text_20_body"> </text:p>
      <text:p text:style-name="Text_20_body">По пункту повестки, касающемуся организации парковочного пространства, Общественный совет отметил актуальность принятия мер по администрированию парковочного пространства, особенно в местах размещения транспортно-пересадочных узлов, крупных административных и торговых центров. При этом Совет выразил поддержку точечному введению зон платной парковки, отметив необходимость организации широкого информирования жителей округа о зонах платной парковки, о порядке получения резидентных разрешений и имеющихся льготах.</text:p>
      <text:p text:style-name="Text_20_body"><text:line-break/></text:p>
      <text:p text:style-name="Text_20_body">Адрес страницы: <text:a xlink:type="simple" xlink:href="http://uzao.mos.ru/presscenter/news/detail/2348047.html" office:name=""><text:span text:style-name="Definition">http://uzao.mos.ru/presscenter/news/detail/234804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4:44:05Z</meta:creation-date>
    <dc:date>2023-05-16T14:44:05Z</dc:date>
  </office:meta>
</office:document-meta>
</file>