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пускница-школы-из-ломоносовского-района-набрала-рекордные-400-баллов-на-егэ"/>Выпускница школы из Ломоносовского района набрала рекордные 400 баллов на ЕГЭ<text:bookmark-end text:name="выпускница-школы-из-ломоносовского-района-набрала-рекордные-400-баллов-на-егэ"/></text:h>
      <text:p text:style-name="First_20_paragraph">25.06.2025</text:p>
      <text:p text:style-name="Text_20_body">25.06.2025<text:line-break/><text:line-break/></text:p>
      <text:p text:style-name="Text_20_body"><text:line-break/></text:p>
      <text:p text:style-name="Text_20_body">Выпускница школы №1514 из Ломоносовского района Надежда Яшмолкина достигла уникального результата на единых государственных экзаменах, набрав максимальные 100 баллов по всем четырём предметам. Об этом <text:a xlink:type="simple" xlink:href="https://www.mos.ru/mayor/themes/12992050/" office:name=""><text:span text:style-name="Definition">сообщил</text:span></text:a> официальный портал мэра Москвы.</text:p>
      <text:p text:style-name="Text_20_body">Мэр Сергей Собянин лично поздравил отличницу: «Девушка планирует сделать карьеру в сфере ИТ. Сейчас выбирает между ВШЭ, МГУ и Бауманкой. Уверен, каждый вуз будет рад такой студентке, а в перспективе — и любая московская компания».</text:p>
      <text:p text:style-name="Text_20_body">Выпускница продемонстрировала блестящие знания по русскому языку, профильной математике, информатике и физике. В течение учебного года она также стала победителем шести профильных олимпиад и прошла в заключительные этапы Всероссийской олимпиады школьников по математике и информатике.</text:p>
      <text:p text:style-name="Text_20_body">Хотя основной период сдачи ЕГЭ завершится только в начале июля, на данный момент Надежда Яшмолкина остаётся единственной в стране выпускницей, добившейся столь впечатляющего результата — 400 баллов из 400 возможных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3062344.html" office:name=""><text:span text:style-name="Definition">http://uzao.mos.ru/presscenter/news/detail/1306234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1T17:12:26Z</meta:creation-date>
    <dc:date>2025-07-11T17:12:26Z</dc:date>
  </office:meta>
</office:document-meta>
</file>