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зао-пройдет-открытый-кубок-по-пляжному-волейболу"/>В ЮЗАО пройдет открытый кубок по пляжному волейболу<text:bookmark-end text:name="в-юзао-пройдет-открытый-кубок-по-пляжному-волейболу"/></text:h>
      <text:p text:style-name="First_20_paragraph">20.05.2025</text:p>
      <text:p text:style-name="Text_20_body">20.05.2025<text:line-break/><text:line-break/></text:p>
      <text:p text:style-name="Text_20_body"><text:line-break/></text:p>
      <text:p text:style-name="Text_20_body">Центр «Атлант» объявил о старте открытого кубка Юго-Западного округа по пляжному волейболу. Соревнования пройдут со 2 июля по 6 сентября.</text:p>
      <text:p text:style-name="Text_20_body">Участники смогут выступить как индивидуально, так и в составе команд. Турнир разделен на две лиги. Первая лига (2×2) рассчитана на игроков среднего уровня: в команде допускается до трех человек с возможностью замен между матчами. Вторая лига (3×3) предназначена для начинающих и любителей: матчи пройдут в парковом формате с командами до пяти игроков, где замены можно будет делать прямо во время игры.</text:p>
      <text:p text:style-name="Text_20_body">Игры состоятся на двух площадках: в парке Тропарево на улице Академика Виноградова, д. 12, и у Коньковских прудов на улице Введенского, д. 26.</text:p>
      <text:p text:style-name="Text_20_body">Заявки на участие принимаются до 6 июня. Подробности можно узнать в социальных <text:a xlink:type="simple" xlink:href="https://vk.com/wall-65805017_7294" office:name=""><text:span text:style-name="Definition">сетях</text:span></text:a> центра «Атлант».</text:p>
      <text:p text:style-name="Text_20_body">Фото: пресс-служба департамента спорта города Москвы</text:p>
      <text:p text:style-name="Text_20_body"><text:line-break/></text:p>
      <text:p text:style-name="Text_20_body">Адрес страницы: <text:a xlink:type="simple" xlink:href="http://uzao.mos.ru/presscenter/news/detail/12979421.html" office:name=""><text:span text:style-name="Definition">http://uzao.mos.ru/presscenter/news/detail/1297942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22:32:30Z</meta:creation-date>
    <dc:date>2025-06-09T22:32:30Z</dc:date>
  </office:meta>
</office:document-meta>
</file>