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ные-граждане-оценили-благоустройство-общественных-пространств-в-юзао"/>«Активные граждане» оценили благоустройство общественных пространств в ЮЗАО<text:bookmark-end text:name="активные-граждане-оценили-благоустройство-общественных-пространств-в-юзао"/></text:h>
      <text:p text:style-name="First_20_paragraph">15.05.2025</text:p>
      <text:p text:style-name="Text_20_body">15.05.2025<text:line-break/><text:line-break/></text:p>
      <text:p text:style-name="Text_20_body">На платформе «Активный гражданин» завершился цикл голосований, посвящённых масштабному благоустройству и созданию комфортной городской среды в ЮЗАО и других округах Москвы. Об этом пишет <text:a xlink:type="simple" xlink:href="https://www.mos.ru/news/item/153807073" office:name=""><text:span text:style-name="Definition">mos.ru</text:span></text:a>.</text:p>
      <text:p text:style-name="Text_20_body">Участники проекта оставили более 2,5 миллиона оценок и комментариев о преобразованиях, реализованных в столице в 2024 году. Так, в голосовании за благоустройство Южного Бутова большинство участников — 58% (130 629 человек) — выбрали вариант «Получилось отлично! Ставлю пятёрку за работу». Ещё 31% (68 770 голосов) оценили изменения на «четвёрку».</text:p>
      <text:p text:style-name="Text_20_body">Напомним, в районе завершилось масштабное обновление территории в границах улиц Адмирала Лазарева, Бартеневской и Адмирала Руднева. В рамках проекта отремонтировали пять спортивных площадок, оборудовали две зоны для воркаута и благоустроили две зелёные зоны.</text:p>
      <text:p text:style-name="Text_20_body">В опросе по Котловке приняли участие 225 162 человека. Из них 63% (142 847 голосов) поставили высшую оценку, а 26% (59 649 человек) — «четвёрку». Недавно в районе открылся круглогодичный спортивный кластер между Нагорной улицей и улицей Ремизова. Здесь появились футбольное поле, площадки для стритбола и настольного тенниса, уличные тренажёры и зона воркаута. Также обустроили детскую площадку и прогулочный экомаршрут вдоль реки Котловки.</text:p>
      <text:p text:style-name="Text_20_body">В районе Коньково 67% участников (почти 151 тыс. голосов) оценили благоустройство на «отлично». Работы проводились в квартале между улицами Профсоюзная, Генерала Антонова, Введенского и Миклухо-Маклая. Здесь обновили 12 детских и 5 спортивных площадок, реконструировали спортивный кластер и создали зону отдыха у Деревлевского пруда.</text:p>
      <text:p text:style-name="Text_20_body">Фото: mos.ru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969975.html" office:name=""><text:span text:style-name="Definition">http://uzao.mos.ru/presscenter/news/detail/12969975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4T11:53:47Z</meta:creation-date>
    <dc:date>2025-06-14T11:53:47Z</dc:date>
  </office:meta>
</office:document-meta>
</file>