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лагодаря-платформе-город-идей-в-юзао-появились-новые-спортивные-зоны"/>Благодаря платформе «Город идей» в ЮЗАО появились новые спортивные зоны<text:bookmark-end text:name="благодаря-платформе-город-идей-в-юзао-появились-новые-спортивные-зоны"/></text:h>
      <text:p text:style-name="First_20_paragraph">13.05.2025</text:p>
      <text:p text:style-name="Text_20_body">13.05.2025<text:line-break/><text:line-break/></text:p>
      <text:p text:style-name="Text_20_body"><text:line-break/></text:p>
      <text:p text:style-name="Text_20_body">Благодаря инициативам жителей в Ломоносовском районе был создан спортивный кластер, а в Ясеневе открылась новая спортивная зона с футбольным полем. Об этом сообщает <text:a xlink:type="simple" xlink:href="https://www.mos.ru/news/item/153661073" office:name=""><text:span text:style-name="Definition">mos.ru</text:span></text:a>.</text:p>
      <text:p text:style-name="Text_20_body">В 2020 году на платформе «Город идей» был запущен уникальный раздел «Предложить идею», где москвичи могут делиться своими предложениями по развитию столицы. С тех пор город реализовал более трех тысяч идей, выдвинутых горожанами. Например, в Ясеневе на Новоясеневском проспекте открылась новая спортивная зона, где разместились футбольное поле, столы для настольного тенниса и тренажеры. Любители интеллектуальных игр могут играть в шахматы за специально оборудованными столами.</text:p>
      <text:p text:style-name="Text_20_body">В Ломоносовском районе на улице Марии Ульяновой была преобразована большая территория у дома 21 в настоящий спортивный кластер с зонами для силовых тренировок, а также площадками для футбола, волейбола и настольного тенниса.</text:p>
      <text:p text:style-name="Text_20_body">Чтобы участвовать в развитии столицы, достаточно зарегистрироваться на платформе «Город идей» с помощью учетной записи на портале mos.ru, перейти в раздел «Предложить идею» и выбрать интересующее направление. Активные горожане уже предлагают инициативы по 14 направлениям, включая «Благоустройство», «Транспорт», «Спорт» и «Детский досуг». После выбора направления пользователю нужно подробно описать свою идею, придумать название и прикрепить до пяти изображений.</text:p>
      <text:p text:style-name="Text_20_body">Фото: mos.ru</text:p>
      <text:p text:style-name="Text_20_body"><text:line-break/></text:p>
      <text:p text:style-name="Text_20_body">Адрес страницы: <text:a xlink:type="simple" xlink:href="http://uzao.mos.ru/presscenter/news/detail/12964664.html" office:name=""><text:span text:style-name="Definition">http://uzao.mos.ru/presscenter/news/detail/1296466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3T11:00:24Z</meta:creation-date>
    <dc:date>2025-06-13T11:00:24Z</dc:date>
  </office:meta>
</office:document-meta>
</file>