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ставка-студенческих-работ-о-войне-откроется-в-галерее-нагорная"/>Выставка студенческих работ о войне откроется в галерее «Нагорная»<text:bookmark-end text:name="выставка-студенческих-работ-о-войне-откроется-в-галерее-нагорная"/></text:h>
      <text:p text:style-name="First_20_paragraph">05.05.2025</text:p>
      <text:p text:style-name="Text_20_body">05.05.2025<text:line-break/><text:line-break/></text:p>
      <text:p text:style-name="Text_20_body"><text:line-break/></text:p>
      <text:p text:style-name="Text_20_body">6 мая в галерее «Нагорная» состоится открытие выставки «Победа: Великая Отечественная война в работах студентов ВГИКа». Экспозиция представит более 100 живописных и графических работ, созданных студентами второго курса художественного факультета в 2024–2025 годах.</text:p>
      <text:p text:style-name="Text_20_body">В своих произведениях молодые художники обратились к литературным произведениям о войне, включая книги Андрея Платонова, Бориса Васильева, Михаила Шолохова, Виктора Некрасова и Нодара Думбадзе. Каждая работа передает индивидуальное восприятие трагических и героических событий военных лет.</text:p>
      <text:p text:style-name="Text_20_body">Торжественное открытие выставки пройдет в 18:00. Посетить экспозицию можно бесплатно, но требуется предварительная регистрация. Подробная информация доступна на <text:a xlink:type="simple" xlink:href="https://nagornaya.vzmoscow.ru/POBEDA" office:name=""><text:span text:style-name="Definition">сайте</text:span></text:a> галереи.</text:p>
      <text:p text:style-name="Text_20_body">Фото: галерея «Нагорная»</text:p>
      <text:p text:style-name="Text_20_body"><text:line-break/></text:p>
      <text:p text:style-name="Text_20_body">Адрес страницы: <text:a xlink:type="simple" xlink:href="http://uzao.mos.ru/presscenter/news/detail/12950482.html" office:name=""><text:span text:style-name="Definition">http://uzao.mos.ru/presscenter/news/detail/12950482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6T04:41:18Z</meta:creation-date>
    <dc:date>2025-06-16T04:41:18Z</dc:date>
  </office:meta>
</office:document-meta>
</file>