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тёплом-стане-при-пожаре-в-жилом-доме-погибли-два-человека"/>В Тёплом Стане при пожаре в жилом доме погибли два человека<text:bookmark-end text:name="в-тёплом-стане-при-пожаре-в-жилом-доме-погибли-два-человека"/></text:h>
      <text:p text:style-name="First_20_paragraph">05.05.2025</text:p>
      <text:p text:style-name="Text_20_body">05.05.2025<text:line-break/><text:line-break/></text:p>
      <text:p text:style-name="Text_20_body"><text:line-break/></text:p>
      <text:p text:style-name="Text_20_body">4 мая вечером в многоэтажке на улице Генерала Тюленева в районе Тёплый Стан произошел взрыв, вызвавший сильный пожар. По предварительным данным, в результате происшествия погибли два человека, еще пять пострадали.</text:p>
      <text:p text:style-name="Text_20_body">Как <text:a xlink:type="simple" xlink:href="https://t.me/mchsuzao/2900" office:name=""><text:span text:style-name="Definition">сообщили</text:span></text:a> в МЧС, тела погибших были обнаружены на балконе девятого этажа. В результате взрыва и последующего возгорания огонь распространился на две квартиры — на восьмом и девятом этажах, между которыми обрушилось перекрытие. Общая площадь пожара составила около 100 квадратных метров.</text:p>
      <text:p text:style-name="Text_20_body">На место происшествия оперативно прибыли экстренные службы. Была проведена эвакуация жильцов не только из пострадавшего подъезда, но и из соседних. Для временного размещения людей организовали специальные пункты. К половине одиннадцатого вечера пожарным удалось полностью ликвидировать возгорание.</text:p>
      <text:p text:style-name="Text_20_body">Мэр Москвы Сергей Собянин <text:a xlink:type="simple" xlink:href="https://www.mos.ru/mayor/themes/12694050/" office:name=""><text:span text:style-name="Definition">заверил</text:span></text:a>, что всем пострадавшим будет оказана необходимая помощь. В настоящее время Черемушкинская межрайонная прокуратура во главе с Олегом Акатовым <text:a xlink:type="simple" xlink:href="https://t.me/moscowproc/6714" office:name=""><text:span text:style-name="Definition">взяла</text:span></text:a> под контроль расследование причин происшествия. Точные обстоятельства взрыва и пожара будут установлены по результатам специальной экспертизы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950481.html" office:name=""><text:span text:style-name="Definition">http://uzao.mos.ru/presscenter/news/detail/12950481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8T16:23:18Z</meta:creation-date>
    <dc:date>2025-07-18T16:23:18Z</dc:date>
  </office:meta>
</office:document-meta>
</file>