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фсоюзную-улицу-и-проспект-60-летия-октября-ждет-масштабное-благоустройство"/>Профсоюзную улицу и проспект 60-летия Октября ждет масштабное благоустройство<text:bookmark-end text:name="профсоюзную-улицу-и-проспект-60-летия-октября-ждет-масштабное-благоустройство"/></text:h>
      <text:p text:style-name="First_20_paragraph">29.04.2025</text:p>
      <text:p text:style-name="Text_20_body">29.04.2025<text:line-break/><text:line-break/></text:p>
      <text:p text:style-name="Text_20_body"><text:line-break/></text:p>
      <text:p text:style-name="Text_20_body">В 2025 году в Москве проведут масштабное благоустройство Профсоюзной улицы и проспекта 60-летия Октября — от площади Гагарина до МКАД. Об этом <text:a xlink:type="simple" xlink:href="https://www.mos.ru/mayor/themes/12659050" office:name=""><text:span text:style-name="Definition">сообщил</text:span></text:a> мэр Москвы Сергей Собянин.</text:p>
      <text:p text:style-name="Text_20_body">Работы затронут районы Академический, Коньково, Обручевский, Теплый Стан, Черёмушки и Ясенево, охватив территорию почти 158 гектаров.</text:p>
      <text:p text:style-name="Text_20_body">Кабельные линии перенесут под землю, что повысит надежность коммуникаций и освободит пространство. Вентиляционные шахты получат современный облик. Проезжую часть отремонтируют, уложив новый асфальт и заменив бордюры, а металлические ограждения заменят на эллипсоидные бетонные.</text:p>
      <text:p text:style-name="Text_20_body">Для удобства пешеходов тротуары расширят, оборудуют пандусы и отремонтируют подпорные стенки. Установят более 280 новых фонарей, а старые светильники заменят на энергоэффективные LED-лампы. Контрастная подсветка улучшит видимость пешеходов на переходах.</text:p>
      <text:p text:style-name="Text_20_body">На остановках общественного транспорта появятся современные павильоны, скамейки, урны и навигационные стелы. Для защиты от шума и пыли высадят взрослые деревья, создадут зеленые зоны с хвойными растениями и разобьют более 668 тыс. квадратных метров газонов.</text:p>
      <text:p text:style-name="Text_20_body">Проект направлен на повышение комфорта жителей и улучшение транспортной доступности.</text:p>
      <text:p text:style-name="Text_20_body">Фото: mos.ru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944299.html" office:name=""><text:span text:style-name="Definition">http://uzao.mos.ru/presscenter/news/detail/1294429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1T05:59:38Z</meta:creation-date>
    <dc:date>2025-05-21T05:59:38Z</dc:date>
  </office:meta>
</office:document-meta>
</file>