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учно-практическая-конференция-открываем-детские-вселенные-пройдет-в-московском-дворце-пионеров"/>Научно-практическая конференция «Открываем детские вселенные» пройдет в Московском дворце пионеров<text:bookmark-end text:name="научно-практическая-конференция-открываем-детские-вселенные-пройдет-в-московском-дворце-пионеров"/></text:h>
      <text:p text:style-name="First_20_paragraph">23.04.2025</text:p>
      <text:p text:style-name="Text_20_body">23.04.2025<text:line-break/><text:line-break/></text:p>
      <text:p text:style-name="Text_20_body"><text:line-break/></text:p>
      <text:p text:style-name="Text_20_body">25 апреля в Московском дворце пионеров пройдет III научно-практическая конференция «Открываем детские вселенные. Сокращаем разрыв поколений». К участию приглашаются педагоги, психологи и другие специалисты сферы образования.</text:p>
      <text:p text:style-name="Text_20_body">На конференции будут рассмотрены вопросы, связанные с особенностями новых поколений, их учета в образовании для реализации потенциала каждого человека и поддержки межпоколенческого диалога.</text:p>
      <text:p text:style-name="Text_20_body">Программа включает пленарное заседание с 10:00 до 12:00 и тематические секции с 13:00 до 15:30. Участники смогут выбрать одно из шести направлений: профориентация, воспитание, цифровые технологии, ментальное здоровье, детские увлечения и проектирование дополнительного образования.</text:p>
      <text:p text:style-name="Text_20_body">Для посещения конференции требуется предварительная регистрация по <text:a xlink:type="simple" xlink:href="https://vg.mskobr.ru/edu-news/57103" office:name=""><text:span text:style-name="Definition">ссылке</text:span></text:a>.</text:p>
      <text:p text:style-name="Text_20_body">Фото: mos.ru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933009.html" office:name=""><text:span text:style-name="Definition">http://uzao.mos.ru/presscenter/news/detail/1293300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2T09:05:36Z</meta:creation-date>
    <dc:date>2025-05-12T09:05:36Z</dc:date>
  </office:meta>
</office:document-meta>
</file>