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гвардейцы-задержали-двух-мужчин-с-наркотиками-на-большой-юшуньской-улице"/>Росгвардейцы задержали двух мужчин с наркотиками на Большой Юшуньской улице<text:bookmark-end text:name="росгвардейцы-задержали-двух-мужчин-с-наркотиками-на-большой-юшуньской-улице"/></text:h>
      <text:p text:style-name="First_20_paragraph">16.04.2025</text:p>
      <text:p text:style-name="Text_20_body">16.04.2025<text:line-break/><text:line-break/></text:p>
      <text:p text:style-name="Text_20_body"><text:line-break/></text:p>
      <text:p text:style-name="Text_20_body">Сотрудники вневедомственной охраны Росгвардии задержали двоих подозрительных мужчин в районе Зюзино, у которых при проверке обнаружили наркотические вещества. Об этом <text:a xlink:type="simple" xlink:href="https://t.me/GU_Moscow_Rosgvard/6247" office:name=""><text:span text:style-name="Definition">сообщила</text:span></text:a> пресс-служба ведомства.</text:p>
      <text:p text:style-name="Text_20_body">Инцидент произошел на Большой Юшуньской улице. Росгвардейцы, патрулируя район, заметили двух мужчин. При виде патрульного автомобиля они резко изменили направление и попытались уйти. Правоохранители остановили их для проверки документов.</text:p>
      <text:p text:style-name="Text_20_body">Задержанными оказались 34-летний уроженец Кемеровской области и 32-летний москвич, оба ранее судимые. Во время беседы с росгвардейцами мужчины вели себя нервно и вскоре признались, что при них есть запрещенные вещества.</text:p>
      <text:p text:style-name="Text_20_body">На месте работала следственно-оперативная группа, которая изъяла три свертка с порошкообразным веществом и растительной массой. Экспертиза установила, что это были меткатинон и марихуана.</text:p>
      <text:p text:style-name="Text_20_body">Задержанные были доставлены в отдел полиции для дальнейшего разбирательства.</text:p>
      <text:p text:style-name="Text_20_body">Фото: ГУ Росгвардии по г. Москве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918989.html" office:name=""><text:span text:style-name="Definition">http://uzao.mos.ru/presscenter/news/detail/1291898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9T18:32:44Z</meta:creation-date>
    <dc:date>2025-05-09T18:32:44Z</dc:date>
  </office:meta>
</office:document-meta>
</file>