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збуждено-уголовное-дело-после-убийства-мужчины-на-литовском-бульваре"/>Возбуждено уголовное дело после убийства мужчины на Литовском бульваре<text:bookmark-end text:name="возбуждено-уголовное-дело-после-убийства-мужчины-на-литовском-бульваре"/></text:h>
      <text:p text:style-name="First_20_paragraph">14.04.2025</text:p>
      <text:p text:style-name="Text_20_body">14.04.2025<text:line-break/><text:line-break/></text:p>
      <text:p text:style-name="Text_20_body"><text:line-break/></text:p>
      <text:p text:style-name="Text_20_body">Следственный комитет Москвы возбудил уголовное дело в отношении мужчины, подозреваемого в убийстве знакомого. Преступление произошло в ночь на 13 апреля 2025 года в одной из квартир жилого дома на Литовском бульваре, <text:a xlink:type="simple" xlink:href="https://t.me/skmoscowgsu/4630" office:name=""><text:span text:style-name="Definition">пишет</text:span></text:a> пресс-служба столичного СК.</text:p>
      <text:p text:style-name="Text_20_body">По предварительным данным, между мужчинами возник конфликт из-за личных неприязненных отношений. Подозреваемый, находившийся в состоянии алкогольного опьянения, нанес потерпевшему не менее одного ножевого ранения, от которого тот скончался на месте.</text:p>
      <text:p text:style-name="Text_20_body">На место происшествия прибыли следователи и криминалисты. Они провели осмотр квартиры, изъяли вещественные доказательства и допросили свидетелей. Подозреваемый был задержан и доставлен в следственное управление. В отношении него возбуждено уголовное дело по первой части статьи 105 Уголовного кодекса РФ («Убийство»). Расследование продолжается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914685.html" office:name=""><text:span text:style-name="Definition">http://uzao.mos.ru/presscenter/news/detail/1291468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3T00:54:29Z</meta:creation-date>
    <dc:date>2025-05-23T00:54:29Z</dc:date>
  </office:meta>
</office:document-meta>
</file>