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ломоносовском-районе-открылся-обновлённый-спорткомплекс-гимнаст"/>В Ломоносовском районе открылся обновлённый спорткомплекс «Гимнаст»<text:bookmark-end text:name="в-ломоносовском-районе-открылся-обновлённый-спорткомплекс-гимнаст"/></text:h>
      <text:p text:style-name="First_20_paragraph">09.04.2025</text:p>
      <text:p text:style-name="Text_20_body">09.04.2025<text:line-break/><text:line-break/></text:p>
      <text:p text:style-name="Text_20_body"><text:line-break/></text:p>
      <text:p text:style-name="Text_20_body">После капитального ремонта в Ломоносовском районе возобновил работу спортивный комплекс «Гимнаст» по адресу: улица Кравченко, дом 6а. Реконструкция была проведена в рамках государственной программы «Спорт Москвы», <text:a xlink:type="simple" xlink:href="https://www.mos.ru/news/item/152332073" office:name=""><text:span text:style-name="Definition">сообщает</text:span></text:a> официальный портал мэра столицы.</text:p>
      <text:p text:style-name="Text_20_body">В ходе работ полностью преобразились внутренние помещения комплекса. Тренировочные залы, зона ресепшена, гардероб, комната ожидания, душевые и раздевалки были приведены в соответствие с современными стандартами спортивных объектов. Особое внимание уделили оформлению интерьеров — стены теперь украшают изображения известных спортсменов и вдохновляющие цитаты.</text:p>
      <text:p text:style-name="Text_20_body">Большой спортивный зал оснастили современным профессиональным оборудованием. Здесь появились гимнастические брусья с плавной регулировкой высоты, специальные грибки для отработки вращений с улучшенным покрытием, а также безопасные бревна, поролоновые маты, батут и гимнастический ковёр с пружинным основанием. В малом зале созданы комфортные условия для занятий — установлены шведские стенки, хореографические станки и профессиональное татами.</text:p>
      <text:p text:style-name="Text_20_body">Для удобства посетителей в комплексе полностью обновили систему навигации. Яркие указатели и информационные панели помогают легко ориентироваться в пространстве. Кроме того, были предусмотрены элементы безбарьерной среды — пандусы и тактильные таблички со шрифтом Брайля для гостей с ограниченными возможностями здоровья.</text:p>
      <text:p text:style-name="Text_20_body">Фото: mos.ru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906660.html" office:name=""><text:span text:style-name="Definition">http://uzao.mos.ru/presscenter/news/detail/12906660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7T08:55:59Z</meta:creation-date>
    <dc:date>2025-05-27T08:55:59Z</dc:date>
  </office:meta>
</office:document-meta>
</file>