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ясенево-в-этом-году-создадут-новые-спортивные-зоны"/>В районе Ясенево в этом году создадут новые спортивные зоны<text:bookmark-end text:name="в-районе-ясенево-в-этом-году-создадут-новые-спортивные-зоны"/></text:h>
      <text:p text:style-name="First_20_paragraph">07.04.2025</text:p>
      <text:p text:style-name="Text_20_body">07.04.2025<text:line-break/><text:line-break/></text:p>
      <text:p text:style-name="Text_20_body"><text:line-break/></text:p>
      <text:p text:style-name="Text_20_body">На улице Ясногорская в 2025 году будут созданы новые спортивные зоны. Об этом сообщает управа района Ясенево в социальных <text:a xlink:type="simple" xlink:href="https://vk.com/uprava_yasenevo?w=wall-213395164_2172" office:name=""><text:span text:style-name="Definition">сетях</text:span></text:a>.</text:p>
      <text:p text:style-name="Text_20_body">Проект включает в себя тренажеры для силовых и кардионагрузок, резиновые площадки для командных игр (футбола, волейбола и других), а также стильные стритбольные зоны.</text:p>
      <text:p text:style-name="Text_20_body">«Мы делаем ставку на нестандартные решения: вместо обычных форм — динамичные линии, яркие цвета и удобные зоны для зрителей. Это не просто спорт, а настоящий арт-объект под открытым небом», — говорится в сообщении.</text:p>
      <text:p text:style-name="Text_20_body">Пространство предназначено для посетителей всех возрастов, здесь можно будет тренироваться, играть или просто проводить время с семьей.</text:p>
      <text:p text:style-name="Text_20_body">Ранее <text:a xlink:type="simple" xlink:href="https://uzao.aif.ru/news/v-severnom-butove-zarabotal-besplatnyi-prokat-sportivnogo-inventarya" office:name=""><text:span text:style-name="Definition">сообщалось</text:span></text:a>, что в Северном Бутове в спортивном кластере на улице Ратной открылся бесплатный прокат инвентар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01732.html" office:name=""><text:span text:style-name="Definition">http://uzao.mos.ru/presscenter/news/detail/1290173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09:25:03Z</meta:creation-date>
    <dc:date>2025-05-12T09:25:03Z</dc:date>
  </office:meta>
</office:document-meta>
</file>