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верном-бутове-заработал-бесплатный-прокат-спортивного-инвентаря"/>В Северном Бутове заработал бесплатный прокат спортивного инвентаря<text:bookmark-end text:name="в-северном-бутове-заработал-бесплатный-прокат-спортивного-инвентаря"/></text:h>
      <text:p text:style-name="First_20_paragraph">04.04.2025</text:p>
      <text:p text:style-name="Text_20_body">04.04.2025<text:line-break/><text:line-break/></text:p>
      <text:p text:style-name="Text_20_body"><text:line-break/></text:p>
      <text:p text:style-name="Text_20_body">В Северном Бутове в спортивном кластере на Ратной улице центр «Атлант» открыл бесплатный прокат спортивного инвентаря.</text:p>
      <text:p text:style-name="Text_20_body">Как сообщается на странице учреждения во «<text:a xlink:type="simple" xlink:href="https://vk.com/atlant_sb?w=wall-156026848_4491" office:name=""><text:span text:style-name="Definition">ВКонтакте</text:span></text:a>», жители ЮЗАО могут воспользоваться разнообразным спортивным инвентарем, включая палки для скандинавской ходьбы, мячи для футбола, баскетбола и волейбола, оборудование для бадминтона и тенниса, а также самокаты, беговелы для самых маленьких спортсменов, роликовые коньки и защитную экипировку.</text:p>
      <text:p text:style-name="Text_20_body">Прокат работает по адресу: ул. Ратная, 14а по будням с 16:00 до 20:00, а в выходные — с 12:00 до 20:00.</text:p>
      <text:p text:style-name="Text_20_body">Ранее «Атлант» <text:a xlink:type="simple" xlink:href="https://uzao.aif.ru/news/atlant-priglasaet-pensionerov-na-bal-v-severnom-butove" office:name=""><text:span text:style-name="Definition">анонсировал</text:span></text:a> мероприятие для пенсионеров — бал, который пройдет 5 апреля в 15:00 на территории досугового центра.</text:p>
      <text:p text:style-name="Text_20_body">Фото: pixabay.com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898063.html" office:name=""><text:span text:style-name="Definition">http://uzao.mos.ru/presscenter/news/detail/1289806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21:45:13Z</meta:creation-date>
    <dc:date>2025-05-12T21:45:13Z</dc:date>
  </office:meta>
</office:document-meta>
</file>