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подаватель-культурного-центра-лира-удостоена-почётного-знака-лучший-педагог-художник-2025-года"/>Преподаватель культурного центра «Лира» удостоена почётного знака «Лучший педагог-художник 2025 года»<text:bookmark-end text:name="преподаватель-культурного-центра-лира-удостоена-почётного-знака-лучший-педагог-художник-2025-года"/></text:h>
      <text:p text:style-name="First_20_paragraph">02.04.2025</text:p>
      <text:p text:style-name="Text_20_body">02.04.2025<text:line-break/><text:line-break/></text:p>
      <text:p text:style-name="Text_20_body"><text:line-break/></text:p>
      <text:p text:style-name="Text_20_body">Руководитель изостудии «Арт-Детство» при культурном центре «Лира» Екатерина Ульянова получила почётный знак «Лучший педагог-художник 2025 года». Об этом сообщает в <text:a xlink:type="simple" xlink:href="https://vk.com/wall-73155489_8989" office:name=""><text:span text:style-name="Definition">соцсетях</text:span></text:a> Объединение культурных центров ЮЗАО.</text:p>
      <text:p text:style-name="Text_20_body">Награду вручили в рамках XII Международного форума художников-педагогов и конференции «Культурный код в контексте детского художественного творчества». Екатерина Юрьевна вошла в число педагогов со всей России, отмеченных за вклад в обучение детей изобразительному искусству. Под её руководством студия «Арт-Детство» в 2018 году получила звание «Московской городской творческой студии» — высшую оценку от Департамента культуры Москвы.</text:p>
      <text:p text:style-name="Text_20_body">Особенно символично, что награда присуждена в юбилейный год: в 2025-м изостудия отмечает 20 лет с момента основания. На почётном знаке размещена подпись Бориса Неменского — народного художника РСФСР, академика и автора известных методик преподавания искусства.</text:p>
      <text:p text:style-name="Text_20_body">Екатерина Ульянова — член Творческого Союза художников России и Международного Союза педагогов-художников. Она преподаёт с 1997 года, а её работы хранятся в музеях Москвы, Подмосковья и частных коллекциях за рубежом. Кроме того, педагог реализует просветительский проект «Дом с самоваром. Живопись и коллекция».</text:p>
      <text:p text:style-name="Text_20_body">Фото: Объединение культурных центров ЮЗАО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892997.html" office:name=""><text:span text:style-name="Definition">http://uzao.mos.ru/presscenter/news/detail/1289299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7T19:22:10Z</meta:creation-date>
    <dc:date>2025-05-17T19:22:10Z</dc:date>
  </office:meta>
</office:document-meta>
</file>