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комплекс-и-медцентр-построят-в-обручевском-районе"/>Спорткомплекс и медцентр построят в Обручевском районе<text:bookmark-end text:name="спорткомплекс-и-медцентр-построят-в-обручевском-районе"/></text:h>
      <text:p text:style-name="First_20_paragraph">01.04.2025</text:p>
      <text:p text:style-name="Text_20_body">01.04.2025<text:line-break/><text:line-break/></text:p>
      <text:p text:style-name="Text_20_body"><text:line-break/></text:p>
      <text:p text:style-name="Text_20_body">На улице Академика Семенихина в ЮЗАО построят 23-этажный деловой комплекс площадью 44,7 тысячи квадратных метров. Как <text:a xlink:type="simple" xlink:href="https://stroi.mos.ru/press_releases/vladimir-iefimov-sportivnyi-komplieks-i-miedtsientr-poiaviatsia-v-sostavie-dielovogho-tsientra-v-iuzao" office:name=""><text:span text:style-name="Definition">сообщил</text:span></text:a> заместитель мэра Москвы по градостроительной политике и строительству Владимир Ефимов, объект возведут в рамках редевелопмента бывшей промышленной зоны «Воронцово».</text:p>
      <text:p text:style-name="Text_20_body">Многофункциональный комплекс расположится в шаговой доступности от станций метро «Калужская» и «Воронцовская». Первые пять этажей займет общественная зона с торговой галереей, фудхоллом, коворкингом, медицинским центром и спортивным комплексом общей площадью 19 тысяч квадратных метров. С шестого по двадцать третий этаж разместятся 123 офисных помещения различной площади — от 42 до 1400 квадратных метров.</text:p>
      <text:p text:style-name="Text_20_body">Для реализации проекта город выделил участок площадью 0,6 га в Обручевском районе. В здании предусмотрен подземный паркинг на 178 машино-мест, оборудованный зарядными станциями для электромобилей.</text:p>
      <text:p text:style-name="Text_20_body">Особое внимание будет уделено благоустройству прилегающей территории. На площади 0,75 га появятся пешеходные аллеи, зоны отдыха и арт-объекты. Завершение строительства запланировано на 2026 год. По оценкам властей, новый бизнес-центр создаст около 1,5 тысячи рабочих мест для жителей близлежащих районов.</text:p>
      <text:p text:style-name="Text_20_body">Ранее <text:a xlink:type="simple" xlink:href="https://uzao.aif.ru/news/v-obrucevskom-raione-kapitalno-otremontiruyut-dom-1984-goda-postroiki" office:name=""><text:span text:style-name="Definition">сообщалось</text:span></text:a>, что в Обручевском районе капитально отремонтируют дом 1984 года постройки.</text:p>
      <text:p text:style-name="Text_20_body">Фото: stroi.mos.ru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890493.html" office:name=""><text:span text:style-name="Definition">http://uzao.mos.ru/presscenter/news/detail/1289049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16:25:54Z</meta:creation-date>
    <dc:date>2025-05-12T16:25:54Z</dc:date>
  </office:meta>
</office:document-meta>
</file>