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черемушках-устроят-соревнования-по-конькобежному-спорту"/>В Черемушках устроят соревнования по конькобежному спорту<text:bookmark-end text:name="в-черемушках-устроят-соревнования-по-конькобежному-спорту"/></text:h>
      <text:p text:style-name="First_20_paragraph">06.02.2025</text:p>
      <text:p text:style-name="Text_20_body"><text:span text:style-name="T1">Открытые соревнования по конькобежному спорту состоятся на катке по адресу: ул. Цюрупы, д. 13. Они начнутся в 10.00 8 февраля, </text:span><text:a xlink:type="simple" xlink:href="https://content-watch.ru/text/" office:name=""><text:span text:style-name="Definition"><text:span text:style-name="T1">сообщается</text:span></text:span></text:a><text:span text:style-name="T1"> в паблике «Моего досугового центра «Атлант» в соцсети «ВКонтакте».</text:span></text:p>
      <text:p text:style-name="Text_20_body">Участники будут соревноваться в нескольких возрастных категориях, а также преодолевать дистанции - от коротких спринтерских забегов до более длинных расстояний. При этом важно будет продемонстрировать не только скорость, но и техническое мастерство, координацию и тактическое мышление.</text:p>
      <text:p text:style-name="Text_20_body">К состязанию «Лед надежды нашей» могут присоединиться не только профессиональные спортсмены, но и новички.</text:p>
      <text:p text:style-name="Text_20_body">Фото: Игорь Харитонов</text:p>
      <text:p text:style-name="Text_20_body"><text:line-break/></text:p>
      <text:p text:style-name="Text_20_body">Адрес страницы: <text:a xlink:type="simple" xlink:href="http://uzao.mos.ru/presscenter/news/detail/12796709.html" office:name=""><text:span text:style-name="Definition">http://uzao.mos.ru/presscenter/news/detail/1279670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14:52:32Z</meta:creation-date>
    <dc:date>2025-02-06T14:52:32Z</dc:date>
  </office:meta>
</office:document-meta>
</file>