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жном-бутове-в-рамках-реализации-масштабного-инвестпроекта-появится-производственный-комплекс"/>В Южном Бутове в рамках реализации масштабного инвестпроекта появится производственный комплекс<text:bookmark-end text:name="в-южном-бутове-в-рамках-реализации-масштабного-инвестпроекта-появится-производственный-комплекс"/></text:h>
      <text:p text:style-name="First_20_paragraph">04.02.2025</text:p>
      <text:p text:style-name="Text_20_body"><text:span text:style-name="T1">Столица предоставила инвестору в аренду участок по льготной ставке один рубль в год. На его территории в Южном Бутове возведут производственный комплекс по выпуску пищевого оборудования. Его построят в рамках реализации масштабного инвестиционного проекта.</text:span></text:p>
      <text:p text:style-name="Text_20_body">Как <text:a xlink:type="simple" xlink:href="https://www.mos.ru/news/item/149665073/" office:name=""><text:span text:style-name="Definition">сообщается</text:span></text:a> на портале mos.ru, также инвестор получит льготу в рамках программы стимулирования создания мест приложения труда. На предприятии планируется создать 240 рабочих мест.</text:p>
      <text:p text:style-name="Text_20_body">По словам заммэра столицы по вопросам градостроительной политики и строительства Владимира Ефимова, площадь завода превысит 10 тысяч «квадратов». Он появится на Бартеневской ул. На реализацию проекта уйдет 0,9 миллиарда рублей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792436.html" office:name=""><text:span text:style-name="Definition">http://uzao.mos.ru/presscenter/news/detail/1279243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4T12:51:10Z</meta:creation-date>
    <dc:date>2025-02-04T12:51:10Z</dc:date>
  </office:meta>
</office:document-meta>
</file>