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ководители-расположенного-в-юзао-фитнес-центра-предстанут-перед-судом"/>Руководители расположенного в ЮЗАО фитнес-центра предстанут перед судом<text:bookmark-end text:name="руководители-расположенного-в-юзао-фитнес-центра-предстанут-перед-судом"/></text:h>
      <text:p text:style-name="First_20_paragraph">04.02.2025</text:p>
      <text:p text:style-name="Text_20_body"><text:span text:style-name="T1">Уголовное дело по статье «Мошенничество» возбудили в отношении генерального директора, управляющего и директора по сервису фитнес-центра, расположенного на ул. Поляны. Об этом </text:span><text:a xlink:type="simple" xlink:href="https://t.me/skmoscowgsu" office:name=""><text:span text:style-name="Definition"><text:span text:style-name="T1">сообщается</text:span></text:span></text:a><text:span text:style-name="T1"> в телеграм-канале Главного следственного управления СК РФ по РФ.</text:span></text:p>
      <text:p text:style-name="Text_20_body">Расследование провело следственное управление по ЮЗАО. Оно установило, что не позднее 14 января прошлого года руководители спортивного объекта заключили более 150 контрактов о его посещении на сумму более миллиона рублей. В действительности фигуранты не планировали выполнять условия контракта, а договор аренды центра был расторгнут по решению суда еще 2023 года. В этой связи спортивный центр подлежал принудительному выселению.</text:p>
      <text:p text:style-name="Text_20_body">По местам жительства злоумышленников провели обыски, также в качестве свидетелей были допрошены более 150 человек. Участникам уголовного дела предъявили обвинение и избрали меру пресечения. Оно направлено в суд для рассмотрения.</text:p>
      <text:p text:style-name="Text_20_body">Фото: ru.freepik.com</text:p>
      <text:p text:style-name="Text_20_body"><text:line-break/></text:p>
      <text:p text:style-name="Text_20_body">Адрес страницы: <text:a xlink:type="simple" xlink:href="http://uzao.mos.ru/presscenter/news/detail/12791578.html" office:name=""><text:span text:style-name="Definition">http://uzao.mos.ru/presscenter/news/detail/1279157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4T10:05:29Z</meta:creation-date>
    <dc:date>2025-02-04T10:05:29Z</dc:date>
  </office:meta>
</office:document-meta>
</file>