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стиваль-спортивная-семья-пройдет-на-юго-западе-москвы"/>Фестиваль «Спортивная семья» пройдет на юго-западе Москвы<text:bookmark-end text:name="фестиваль-спортивная-семья-пройдет-на-юго-западе-москвы"/></text:h>
      <text:p text:style-name="First_20_paragraph">30.01.2025</text:p>
      <text:p text:style-name="Text_20_body"><text:span text:style-name="T1">Спортивное событие окружного масштаба состоится 2 февраля в спорткомплексе «Содружество» по адресу: Новоясеневский проспект, д. 30. Об этом </text:span><text:a xlink:type="simple" xlink:href="https://vk.com/uprava_yasenevo?w=wall-213395164_1798" office:name=""><text:span text:style-name="Definition"><text:span text:style-name="T1">сообщается</text:span></text:span></text:a><text:span text:style-name="T1"> на странице управы Ясенева в соцсети «ВКонтакте».</text:span></text:p>
      <text:p text:style-name="Text_20_body">В программе фестиваля «Спортивная семья» - эстафета, в которой могут участвовать команды в составе трех человек. Детей разделят на несколько возрастных категорий: 6-7 лет,</text:p>
      <text:p text:style-name="Text_20_body">Фестиваль будет проходить с 11.00 до 14.00. Чтобы подать заявку, необходимо позвонить по телефону: +7 (926) 148-48-28.</text:p>
      <text:p text:style-name="Text_20_body">Фото: Кирилл Искольдский</text:p>
      <text:p text:style-name="Text_20_body"><text:line-break/></text:p>
      <text:p text:style-name="Text_20_body">Адрес страницы: <text:a xlink:type="simple" xlink:href="http://uzao.mos.ru/presscenter/news/detail/12785980.html" office:name=""><text:span text:style-name="Definition">http://uzao.mos.ru/presscenter/news/detail/1278598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04:16:56Z</meta:creation-date>
    <dc:date>2025-02-15T04:16:56Z</dc:date>
  </office:meta>
</office:document-meta>
</file>