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четырех-человек-спасли-из-горящего-дома-в-южном-бутове"/>Четырех человек спасли из горящего дома в Южном Бутове<text:bookmark-end text:name="четырех-человек-спасли-из-горящего-дома-в-южном-бутове"/></text:h>
      <text:p text:style-name="First_20_paragraph">30.01.2025</text:p>
      <text:p text:style-name="Text_20_body">30.01.2025<text:line-break/><text:line-break/></text:p>
      <text:p text:style-name="Text_20_body"><text:span text:style-name="T1">Пожар произошел вечером 29 января в здании на ул. Маршала Савицкого. На место происшествия прибыли специалисты пожарно-спасательного гарнизона столицы и спасатели Московского авиацентра.</text:span></text:p>
      <text:p text:style-name="Text_20_body">Как <text:a xlink:type="simple" xlink:href="https://t.me/DGONews/12479" office:name=""><text:span text:style-name="Definition">сообщается</text:span></text:a> в телеграм-канале ГУ МЧС России по Москве, возгорание произошло в межквартирном холле на 14-м этаже. Огонь распространился на площади восьми «квадратов».</text:p>
      <text:p text:style-name="Text_20_body">Огнеборцы провели разведку, установили подъемники и приступили к тушению. Помещения проверили на наличие людей. Отмечается, что из подъезда эвакуировали 15 человек.</text:p>
      <text:p text:style-name="Text_20_body">Затем звено газодымозащитной службы спасло еще одного человека, и еще трех жильцов вывели по автолестнице. К счастью, никто не пострадал.</text:p>
      <text:p text:style-name="Text_20_body">Фото: Александр Вдовенко</text:p>
      <text:p text:style-name="Text_20_body"><text:line-break/></text:p>
      <text:p text:style-name="Text_20_body"><text:line-break/></text:p>
      <text:p text:style-name="Text_20_body">Адрес страницы: <text:a xlink:type="simple" xlink:href="http://uzao.mos.ru/presscenter/news/detail/12785469.html" office:name=""><text:span text:style-name="Definition">http://uzao.mos.ru/presscenter/news/detail/12785469.html</text:span></text:a></text:p>
      <text:p text:style-name="Text_20_body"><text:a xlink:type="simple" xlink:href="http://uzao.mos.ru" office:name=""><text:span text:style-name="Definition">Префектура Юго-Запад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2-15T13:57:23Z</meta:creation-date>
    <dc:date>2025-02-15T13:57:23Z</dc:date>
  </office:meta>
</office:document-meta>
</file>