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платные-занятия-йогой-в-рамках-проекта-зима-в-москве-организуют-в-конькове"/>Бесплатные занятия йогой в рамках проекта «Зима в Москве» организуют в Конькове<text:bookmark-end text:name="бесплатные-занятия-йогой-в-рамках-проекта-зима-в-москве-организуют-в-конькове"/></text:h>
      <text:p text:style-name="First_20_paragraph">30.01.2025</text:p>
      <text:p text:style-name="Text_20_body">30.01.2025<text:line-break/><text:line-break/></text:p>
      <text:p text:style-name="Text_20_body"><text:span text:style-name="T1">Взрослых и детей старше 12 лет приглашают посетить йога-станцию, где до конца февраля проходят бесплатные ознакомительные занятия «Попробуй йогу». Их организуют в рамках проекта «</text:span><text:a xlink:type="simple" xlink:href="https://zima.mos.ru/events/261542778/" office:name=""><text:span text:style-name="Definition"><text:span text:style-name="T1">Зима в Москве</text:span></text:span></text:a><text:span text:style-name="T1">» по адресу: ул. Миклухо-Маклая, д. 34.</text:span></text:p>
      <text:p text:style-name="Text_20_body">Тренировки проводят по субботам с 15.00 до 16.00. Оздоровительные занятия подходят людям разного уровня подготовки, так как в их рамках применяется индивидуальный подход. Регистрация не требуется.</text:p>
      <text:p text:style-name="Text_20_body">Кроме того, по воскресеньям в Конькове проходят мастер-классы по рисованию «Зимняя сказка». Они позволят раскрыть творческий потенциал юных участников.</text:p>
      <text:p text:style-name="Text_20_body">Фото: pixabay.com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784947.html" office:name=""><text:span text:style-name="Definition">http://uzao.mos.ru/presscenter/news/detail/1278494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5T13:38:49Z</meta:creation-date>
    <dc:date>2025-02-15T13:38:49Z</dc:date>
  </office:meta>
</office:document-meta>
</file>