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для-семей-с-детьми-в-юзао-проведут-зимние-игры-по-неолимпийским-видам-спорта"/>Для семей с детьми в ЮЗАО проведут зимние игры по неолимпийским видам спорта<text:bookmark-end text:name="для-семей-с-детьми-в-юзао-проведут-зимние-игры-по-неолимпийским-видам-спорта"/></text:h>
      <text:p text:style-name="First_20_paragraph">29.01.2025</text:p>
      <text:p text:style-name="Text_20_body"><text:span text:style-name="T1">Активные семьи с детьми приглашают принять участие в увлекательном мастер-классе, который пройдет 1 февраля в парке «Академический». Его организуют в рамках проекта «</text:span><text:a xlink:type="simple" xlink:href="https://zima.mos.ru/events/78490778/" office:name=""><text:span text:style-name="Definition"><text:span text:style-name="T1">Зима в Москве</text:span></text:span></text:a><text:span text:style-name="T1">».</text:span></text:p>
      <text:p text:style-name="Text_20_body">Для участников подготовили игры народов мира, отражающие их культуру и самобытность. Кроме того, запланированы занятия и открытые турниры по бокс-хоккею, крокет-боллу, айсштоку, корн-холлу и другим видам игр.</text:p>
      <text:p text:style-name="Text_20_body">Игры по неолимпийским зимним видам спорта проведут проведут с 13.00 до 15.00 по адресу: ул. Дмитрия Ульянова, д. 9А. К ним могут присоединиться все желающие, регистрация не требуется.</text:p>
      <text:p text:style-name="Text_20_body">Фото: mos.ru</text:p>
      <text:p text:style-name="Text_20_body"><text:line-break/></text:p>
      <text:p text:style-name="Text_20_body">Адрес страницы: <text:a xlink:type="simple" xlink:href="http://uzao.mos.ru/presscenter/news/detail/12783964.html" office:name=""><text:span text:style-name="Definition">http://uzao.mos.ru/presscenter/news/detail/12783964.html</text:span></text:a></text:p>
      <text:p text:style-name="Text_20_body"><text:a xlink:type="simple" xlink:href="http://uzao.mos.ru" office:name=""><text:span text:style-name="Definition">Префектура Юго-Запад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2-07T03:21:48Z</meta:creation-date>
    <dc:date>2025-02-07T03:21:48Z</dc:date>
  </office:meta>
</office:document-meta>
</file>