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коньково-устроят-субботнюю-зарядку-на-свежем-воздухе"/>В районе Коньково устроят субботнюю зарядку на свежем воздухе<text:bookmark-end text:name="в-районе-коньково-устроят-субботнюю-зарядку-на-свежем-воздухе"/></text:h>
      <text:p text:style-name="First_20_paragraph">29.01.2025</text:p>
      <text:p text:style-name="Text_20_body"><text:span text:style-name="T1">Спортивное мероприятие на свежем воздухе пройдет 1 февраля на территории Яблоневого сада. К нему могут присоединиться взрослые и дети старше шести лет, </text:span><text:a xlink:type="simple" xlink:href="https://zima.mos.ru/events/264084778/" office:name=""><text:span text:style-name="Definition"><text:span text:style-name="T1">сообщается</text:span></text:span></text:a><text:span text:style-name="T1"> на сайте проекта «Зима в Москве».</text:span></text:p>
      <text:p text:style-name="Text_20_body">Субботнюю зарядку на свежем воздухе проведут с 12.00 до 14.00 в районе Коньково по адресу: ул. Академика Арцимовича, д. 11. Вход будет свободным, регистрация не требуется.</text:p>
      <text:p text:style-name="Text_20_body">Участникам представится возможность привести тело в тонус и провести время в кругу единомышленников. Также уличная тренировка зарядит хорошим настроением и энергией на весь день.</text:p>
      <text:p text:style-name="Text_20_body">Фото: zima.mos.ru</text:p>
      <text:p text:style-name="Text_20_body"><text:line-break/></text:p>
      <text:p text:style-name="Text_20_body">Адрес страницы: <text:a xlink:type="simple" xlink:href="http://uzao.mos.ru/presscenter/news/detail/12783438.html" office:name=""><text:span text:style-name="Definition">http://uzao.mos.ru/presscenter/news/detail/1278343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9T12:55:24Z</meta:creation-date>
    <dc:date>2025-01-29T12:55:24Z</dc:date>
  </office:meta>
</office:document-meta>
</file>