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фтовое-оборудование-заменили-в-доме-на-ул.-введенского"/>Лифтовое оборудование заменили в доме на ул. Введенского<text:bookmark-end text:name="лифтовое-оборудование-заменили-в-доме-на-ул.-введенского"/></text:h>
      <text:p text:style-name="First_20_paragraph">28.01.2025</text:p>
      <text:p text:style-name="Text_20_body">28.01.2025<text:line-break/><text:line-break/></text:p>
      <text:p text:style-name="Text_20_body"><text:span text:style-name="T1">Специалисты обновили шесть подъемных устройств, </text:span><text:a xlink:type="simple" xlink:href="https://t.me/moscow_pro_fkr/2291" office:name=""><text:span text:style-name="Definition"><text:span text:style-name="T1">сообщается</text:span></text:span></text:a><text:span text:style-name="T1"> в телеграм-канале Фонда капитального ремонта столицы.</text:span></text:p>
      <text:p text:style-name="Text_20_body">Лифтовое оборудование заменили в здании 1999 года по адресу: ул. Введенского, д. 24, к. 2. В прошлом году там подошел срок обновления подъемников.Отмечается, что в доме есть три подъезда, в каждом из которых - пассажирский и грузопассажирский лифты.</text:p>
      <text:p text:style-name="Text_20_body">Новые устройства способны поднимать 400 и 630 килограммов, а также двигаться со скоростью 1 метр в секунду.</text:p>
      <text:p text:style-name="Text_20_body">Фото: t.me/moscow_pro_fkr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80485.html" office:name=""><text:span text:style-name="Definition">http://uzao.mos.ru/presscenter/news/detail/1278048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3:22:55Z</meta:creation-date>
    <dc:date>2025-02-12T03:22:55Z</dc:date>
  </office:meta>
</office:document-meta>
</file>