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тором-института-русского-языка-имени-пушкина-назначен-никита-гусев"/>Ректором Института русского языка имени Пушкина назначен Никита Гусев<text:bookmark-end text:name="ректором-института-русского-языка-имени-пушкина-назначен-никита-гусев"/></text:h>
      <text:p text:style-name="First_20_paragraph">24.01.2025</text:p>
      <text:p text:style-name="Text_20_body">24.01.2025<text:line-break/><text:line-break/></text:p>
      <text:p text:style-name="Text_20_body"><text:span text:style-name="T1">Никита Гусев стал ректором Государственного института русского языка им. А. С. Пушкина, расположенного в ЮЗАО. Такая информация </text:span><text:a xlink:type="simple" xlink:href="https://t.me/minobrnaukiofficial/10851" office:name=""><text:span text:style-name="Definition"><text:span text:style-name="T1">приводится</text:span></text:span></text:a><text:span text:style-name="T1"> в телеграм-канале министерства науки и высшего образования РФ.</text:span></text:p>
      <text:p text:style-name="Text_20_body">«В 2009 году Никита Гусев с отличием окончил факультет журналистики МГУ имени М. В. Ломоносова, в 2012 году — аспирантуру. В 2013 году защитил диссертацию на соискание ученой степени кандидата филологических наук», – говорится в сообщении.</text:p>
      <text:p text:style-name="Text_20_body">Отмечается, что новый ректор вуза уже более десятка лет занимается педагогической деятельностью. С 2022 года является заведующим кафедрой литературно-художественной критики и публицистики факультета журналистики МГУ.</text:p>
      <text:p text:style-name="Text_20_body">Кроме того, Гусев – член Совета при Президенте РФ по реализации государственной политики в сфере поддержки русского языка и языков народов России, а также вице-президент Российского общества преподавателей русского языка и литературы. Он был награжден медалью «За вклад в реализацию государственной политики в области образования и научно-технологического развития».</text:p>
      <text:p text:style-name="Text_20_body">Фото: t.me/pushkininstitute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775480.html" office:name=""><text:span text:style-name="Definition">http://uzao.mos.ru/presscenter/news/detail/1277548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5:26:37Z</meta:creation-date>
    <dc:date>2025-02-12T05:26:37Z</dc:date>
  </office:meta>
</office:document-meta>
</file>