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лощадке-проекта-зима-в-москве-на-ул.-цюрупы-пройдут-турниры-по-силовому-многоборью"/>На площадке проекта «Зима в Москве» на ул. Цюрупы пройдут турниры по силовому многоборью<text:bookmark-end text:name="на-площадке-проекта-зима-в-москве-на-ул.-цюрупы-пройдут-турниры-по-силовому-многоборью"/></text:h>
      <text:p text:style-name="First_20_paragraph">23.01.2025</text:p>
      <text:p text:style-name="Text_20_body"><text:span text:style-name="T1">Активных жителей Черемушек приглашают 25 января, в День российского студенчества, в парк 70-летия Победы. Об этом </text:span><text:a xlink:type="simple" xlink:href="https://zima.mos.ru/events/144141778/" office:name=""><text:span text:style-name="Definition"><text:span text:style-name="T1">сообщается</text:span></text:span></text:a><text:span text:style-name="T1"> на сайте фестиваля «Зима в Москве».</text:span></text:p>
      <text:p text:style-name="Text_20_body">С 14.00 до 16.00 там будут проходить турниры по силовому многоборью. Соревнования организуют в рамках проекта «Семейные спортивные игры».</text:p>
      <text:p text:style-name="Text_20_body">Семьи с детьми могут поучаствовать в открытых состязаниях и мастер-классах по армрестлингу, кистевому силомеру, гиревому спорту и перетягиванию каната. Все желающие смогут продемонстрировать свою силу и получить заряд позитивных эмоций от совместной спортивной игры.</text:p>
      <text:p text:style-name="Text_20_body">Поучаствовать в мероприятии можно бесплатно. Регистрация не требуется. К турнирам могут присоединиться взрослые и дети старше шести лет. Уличная площадка расположена по адресу: ул. Цюрупы, д. 13.</text:p>
      <text:p text:style-name="Text_20_body">Фото: Олег Серебрянский</text:p>
      <text:p text:style-name="Text_20_body"><text:line-break/></text:p>
      <text:p text:style-name="Text_20_body">Адрес страницы: <text:a xlink:type="simple" xlink:href="http://uzao.mos.ru/presscenter/news/detail/12773845.html" office:name=""><text:span text:style-name="Definition">http://uzao.mos.ru/presscenter/news/detail/1277384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3T13:17:23Z</meta:creation-date>
    <dc:date>2025-01-23T13:17:23Z</dc:date>
  </office:meta>
</office:document-meta>
</file>