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имний-маршрут-и-полосу-препятствий-подготовили-для-участников-проекта-семейные-спортивные-игры-в-юзао"/>Зимний маршрут и полосу препятствий подготовили для участников проекта «Семейные спортивные игры» в ЮЗАО<text:bookmark-end text:name="зимний-маршрут-и-полосу-препятствий-подготовили-для-участников-проекта-семейные-спортивные-игры-в-юзао"/></text:h>
      <text:p text:style-name="First_20_paragraph">21.01.2025</text:p>
      <text:p text:style-name="Text_20_body"><text:span text:style-name="T1">25 января взрослые и дети старше шести лет могут поучаствовать в бесплатных мероприятиях проекта «Семейные спортивные игры «Московская зима». Регистрация для участия не потребуется.</text:span></text:p>
      <text:p text:style-name="Text_20_body">С 12.00 до 14.00 в парке «Академический» (ул. Дмитрия Ульянова, д. 9А) подготовят снежную полосу препятствий, дистанция которой состоит из восьми соревновательных этапов. Желающие могут пройти эстафету на время всей семьей. Кроме того, с 14.30 до 16.30 в парке будет действовать зимний маршрут «Спорт как игра».</text:p>
      <text:p text:style-name="Text_20_body">Также в рамках проекта «<text:a xlink:type="simple" xlink:href="https://zima.mos.ru/events/?date=%5B%222025-01-25%22%2C%222025-01-25%22%5D&amp;district=%5B%224500%22%5D&amp;page=4" office:name=""><text:span text:style-name="Definition">Московская зима</text:span></text:a>» в парке 70-летия Победы (ул. Цюрупы, д. 13) с 14.00 до 16.00 пройдут открытые турниры по силовому многоборью. А еще можно будет поучаствовать в мастер-классах по армрестлингу, кистевому силомеру, гиревому спорту и перетягиванию каната.</text:p>
      <text:p text:style-name="Text_20_body">Фото: Кирилл Искольдский</text:p>
      <text:p text:style-name="Text_20_body"><text:line-break/></text:p>
      <text:p text:style-name="Text_20_body">Адрес страницы: <text:a xlink:type="simple" xlink:href="http://uzao.mos.ru/presscenter/news/detail/12768167.html" office:name=""><text:span text:style-name="Definition">http://uzao.mos.ru/presscenter/news/detail/1276816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1T13:14:38Z</meta:creation-date>
    <dc:date>2025-01-21T13:14:38Z</dc:date>
  </office:meta>
</office:document-meta>
</file>