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я-по-катанию-на-коньках-пройдут-на-катках-московских-сезонов"/>Занятия по катанию на коньках пройдут на катках «Московских сезонов»<text:bookmark-end text:name="занятия-по-катанию-на-коньках-пройдут-на-катках-московских-сезонов"/></text:h>
      <text:p text:style-name="First_20_paragraph">20.01.2025</text:p>
      <text:p text:style-name="Text_20_body"><text:span text:style-name="T1">Поучаствовать в открытых занятиях, которые организуют под руководством тренеров, можно 21 января в рамках проекта «Мой спортивный район». Об этом </text:span><text:a xlink:type="simple" xlink:href="https://zima.mos.ru/events/?date=%5B%222025-01-21%22%2C%222025-01-21%22%5D&amp;district=%5B%224500%22%5D" office:name=""><text:span text:style-name="Definition"><text:span text:style-name="T1">сообщается</text:span></text:span></text:a><text:span text:style-name="T1"> на сайте фестиваля «Зима в Москве».</text:span></text:p>
      <text:p text:style-name="Text_20_body">Катание на коньках поможет развить выносливость и координацию, укрепить мышцы и улучшить работу сердца. Тренировки рассчитаны на любой уровень подготовки. Они будут проходить на ледовых площадках «Московских сезонов».</text:p>
      <text:p text:style-name="Text_20_body">На <text:a xlink:type="simple" xlink:href="https://mosgorsport.timepad.ru/event/2684132/" office:name=""><text:span text:style-name="Definition">ул. Адмирала Руднева, вл. 8</text:span></text:a> и <text:a xlink:type="simple" xlink:href="https://mosgorsport.timepad.ru/event/2684135/" office:name=""><text:span text:style-name="Definition">Профсоюзной ул., вл. 41</text:span></text:a>, в 17.45 начнется первая тренировка для взрослых и детей старше 10 лет. На этих же катках в 18.50 смогут потренироваться совершеннолетние жители округа.</text:p>
      <text:p text:style-name="Text_20_body">На катке на ул. Теплый Стан, вл. 1Б, занятия будут начинаться в 17.30 и 18.35. Для участия необходимо зарегистрироваться по <text:a xlink:type="simple" xlink:href="https://mosgorsport.timepad.ru/event/2684136/" office:name=""><text:span text:style-name="Definition">ссылке</text:span></text:a>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2766459.html" office:name=""><text:span text:style-name="Definition">http://uzao.mos.ru/presscenter/news/detail/1276645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0T14:09:59Z</meta:creation-date>
    <dc:date>2025-01-20T14:09:59Z</dc:date>
  </office:meta>
</office:document-meta>
</file>