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ая-тренировка-по-лыжным-гонкам-пройдет-на-юго-западе-москвы"/>Открытая тренировка по лыжным гонкам пройдет на юго-западе Москвы<text:bookmark-end text:name="открытая-тренировка-по-лыжным-гонкам-пройдет-на-юго-западе-москвы"/></text:h>
      <text:p text:style-name="First_20_paragraph">20.01.2025</text:p>
      <text:p text:style-name="Text_20_body">20.01.2025<text:line-break/><text:line-break/></text:p>
      <text:p text:style-name="Text_20_body"><text:span text:style-name="T1">Бесплатное спортивное занятие пройдет 21 января в Битцевском лесу. Об этом </text:span><text:a xlink:type="simple" xlink:href="https://zima.mos.ru/events/219215778/" office:name=""><text:span text:style-name="Definition"><text:span text:style-name="T1">сообщается</text:span></text:span></text:a><text:span text:style-name="T1"> на сайте проекта «Зима в Москве».</text:span></text:p>
      <text:p text:style-name="Text_20_body">К открытой тренировке по лыжным гонкам можно будет присоединиться с 16.00 до 17.00. Участники встретятся на лыжне по адресу: ул. Поляны, д. 4. Регистрация не требуется.</text:p>
      <text:p text:style-name="Text_20_body">Поучаствовать в тренировке могут взрослые и дети старше семи лет. Она пройдет под руководством тренера по лыжным гонкам Анатолия Корепанова. Сначала запланирована разминка, а затем состоятся мастер-класс и прогулка на лыжах по расположенной в лесу трассе.</text:p>
      <text:p text:style-name="Text_20_body">Фото: Игорь Харитонов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64747.html" office:name=""><text:span text:style-name="Definition">http://uzao.mos.ru/presscenter/news/detail/1276474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1:05:35Z</meta:creation-date>
    <dc:date>2025-02-15T21:05:35Z</dc:date>
  </office:meta>
</office:document-meta>
</file>