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л.-островитянова-высадили-более-300-деревьев"/>На ул. Островитянова высадили более 300 деревьев<text:bookmark-end text:name="на-ул.-островитянова-высадили-более-300-деревьев"/></text:h>
      <text:p text:style-name="First_20_paragraph">17.01.2025</text:p>
      <text:p text:style-name="Text_20_body">17.01.2025<text:line-break/><text:line-break/></text:p>
      <text:p text:style-name="Text_20_body"><text:span text:style-name="T1">Магистраль, расположенная в ЮЗАО, вошла в число лидеров по количеству высаженных в осенне-зимний период 2024 года растений. Об этом </text:span><text:a xlink:type="simple" xlink:href="https://www.mos.ru/news/item/149005073/" office:name=""><text:span text:style-name="Definition"><text:span text:style-name="T1">сообщается</text:span></text:span></text:a><text:span text:style-name="T1"> на официальном сайте мэра Москвы.</text:span></text:p>
      <text:p text:style-name="Text_20_body">На ул. Островитянова высадили 324 взрослых деревьев. Их подобрали с учетом способности адаптироваться к сложным условиям мегаполиса и внешнего вида. Чаще всего для этих целей в столице высаживают липы, клены, вязы и декоративные яблони.</text:p>
      <text:p text:style-name="Text_20_body">Деревья, высаженные вдоль крупных трасс, являются буферной зоной между жилой застройкой и дорогой. Они очищают воздух, защищают от шума и пыли, а в жару обеспечивают тень и прохладу.</text:p>
      <text:p text:style-name="Text_20_body">Фото: ru.freepik.com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762451.html" office:name=""><text:span text:style-name="Definition">http://uzao.mos.ru/presscenter/news/detail/1276245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4T11:38:20Z</meta:creation-date>
    <dc:date>2025-02-24T11:38:20Z</dc:date>
  </office:meta>
</office:document-meta>
</file>