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мняя-фитнес-тренировка-проекта-мой-спортивный-район-пройдет-в-воронцовском-парке"/>Зимняя фитнес-тренировка проекта «Мой спортивный район» пройдет в Воронцовском парке<text:bookmark-end text:name="зимняя-фитнес-тренировка-проекта-мой-спортивный-район-пройдет-в-воронцовском-парке"/></text:h>
      <text:p text:style-name="First_20_paragraph">17.01.2025</text:p>
      <text:p text:style-name="Text_20_body">17.01.2025<text:line-break/><text:line-break/></text:p>
      <text:p text:style-name="Text_20_body"><text:span text:style-name="T1">К занятию под руководством тренера могут присоединиться все желающие старше 18 лет. Об этом </text:span><text:a xlink:type="simple" xlink:href="https://zima.mos.ru/events/178521778/" office:name=""><text:span text:style-name="Definition"><text:span text:style-name="T1">сообщается</text:span></text:span></text:a><text:span text:style-name="T1"> на сайте фестиваля «Зима в Москве».</text:span></text:p>
      <text:p text:style-name="Text_20_body">Фитнес-тренировка пройдет 18 января в Воронцовском парке в рамках проекта «Мой спортивный район». Желающих приглашают на уличную площадку по адресу: ул. Академика Пилюгина, д. 10. Начало в 10.00, для участия необходимо зарегистрироваться по <text:a xlink:type="simple" xlink:href="https://mosgorsport.timepad.ru/event/2891439/" office:name=""><text:span text:style-name="Definition">ссылке</text:span></text:a>.</text:p>
      <text:p text:style-name="Text_20_body">Фитнес-тренировка представляет собой комплекс упражнений, направленных на укрепление здоровья, совершенствование фигуры, развитие силы, выносливости, ловкости и быстроты. Регулярные занятия способны улучшить метаболизм и укрепить сердечно-сосудистую систему.</text:p>
      <text:p text:style-name="Text_20_body">Продолжительность тренировки составит один час. Ее можно посетить бесплатно.</text:p>
      <text:p text:style-name="Text_20_body">Фото: Кирилл Искольд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62447.html" office:name=""><text:span text:style-name="Definition">http://uzao.mos.ru/presscenter/news/detail/1276244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4T18:59:46Z</meta:creation-date>
    <dc:date>2025-02-14T18:59:46Z</dc:date>
  </office:meta>
</office:document-meta>
</file>