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теплого-стана-пройдут-по-тропе-здоровья-на-лыжах"/>Жители Теплого Стана пройдут по тропе здоровья на лыжах<text:bookmark-end text:name="жители-теплого-стана-пройдут-по-тропе-здоровья-на-лыжах"/></text:h>
      <text:p text:style-name="First_20_paragraph">15.01.2025</text:p>
      <text:p text:style-name="Text_20_body"><text:span text:style-name="T1">Спортивное мероприятие пройдет в рамках проекта «</text:span><text:a xlink:type="simple" xlink:href="https://zima.mos.ru/events/219214778/" office:name=""><text:span text:style-name="Definition"><text:span text:style-name="T1">Зима в Москве</text:span></text:span></text:a><text:span text:style-name="T1">» 17 января. В нем могут поучаствовать взрослые и дети старше шести лет.</text:span></text:p>
      <text:p text:style-name="Text_20_body">Пройти тропу здоровья на лыжах можно будет с 10.00 до 11.00 в ландшафтном заказнике «Теплый Стан» (ул. Островитянова, д. 10). Сначала запланирована разминочная зарядка, а затем состоится инструктаж-практикум по техникам лыжного катания: коньковый ход и классический.</text:p>
      <text:p text:style-name="Text_20_body">Участники выйдут на лыжню и пройдут маршрут в формате оздоровительного катания. Регистрация не требуется.</text:p>
      <text:p text:style-name="Text_20_body">Фото: zima.mos.ru</text:p>
      <text:p text:style-name="Text_20_body"><text:line-break/></text:p>
      <text:p text:style-name="Text_20_body">Адрес страницы: <text:a xlink:type="simple" xlink:href="http://uzao.mos.ru/presscenter/news/detail/12760023.html" office:name=""><text:span text:style-name="Definition">http://uzao.mos.ru/presscenter/news/detail/1276002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5T15:04:14Z</meta:creation-date>
    <dc:date>2025-01-15T15:04:14Z</dc:date>
  </office:meta>
</office:document-meta>
</file>