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енировки-по-катанию-на-коньках-для-детей-и-взрослых-пройдут-в-теплом-стане"/>Тренировки по катанию на коньках для детей и взрослых пройдут в Теплом Стане<text:bookmark-end text:name="тренировки-по-катанию-на-коньках-для-детей-и-взрослых-пройдут-в-теплом-стане"/></text:h>
      <text:p text:style-name="First_20_paragraph">15.01.2025</text:p>
      <text:p text:style-name="Text_20_body">15.01.2025<text:line-break/><text:line-break/></text:p>
      <text:p text:style-name="Text_20_body"><text:span text:style-name="T1">В рамках проекта «Мой спортивный район» жителей округа приглашают 16 января на площадку «Московских сезонов» по адресу: ул. Теплый Стан, вл. 1Б.</text:span></text:p>
      <text:p text:style-name="Text_20_body">Здесь пройдут бесплатные тренировки по катанию на коньках, <text:a xlink:type="simple" xlink:href="https://zima.mos.ru/events/177744778/" office:name=""><text:span text:style-name="Definition">сообщается</text:span></text:a> на сайте проекта «Зима в Москве». Для участия необходимо зарегистрироваться по <text:a xlink:type="simple" xlink:href="https://mosgorsport.timepad.ru/event/2684136/" office:name=""><text:span text:style-name="Definition">ссылке</text:span></text:a>.</text:p>
      <text:p text:style-name="Text_20_body">В 17.30 начнется первое занятие для взрослых и детей старше 10 лет; в 18.45 – второе занятие для взрослых и детей старше 10 лет; в 20.00 – третье – для совершеннолетних участников. При себе необходимо иметь коньки.</text:p>
      <text:p text:style-name="Text_20_body">Катание на льду поможет развить выносливость и координацию, а также укрепить мышцы. Спортивные мероприятия рассчитаны на любой уровень подготовки.</text:p>
      <text:p text:style-name="Text_20_body"><text:line-break/></text:p>
      <text:p text:style-name="Text_20_body">Фото: Александр Вдовенко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758883.html" office:name=""><text:span text:style-name="Definition">http://uzao.mos.ru/presscenter/news/detail/1275888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6T10:39:30Z</meta:creation-date>
    <dc:date>2025-02-06T10:39:30Z</dc:date>
  </office:meta>
</office:document-meta>
</file>