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енировка-на-лыжах-в-рамках-проекта-мой-спортивный-район-пройдет-в-битцевском-лесу"/>Тренировка на лыжах в рамках проекта «Мой спортивный район» пройдет в Битцевском лесу<text:bookmark-end text:name="тренировка-на-лыжах-в-рамках-проекта-мой-спортивный-район-пройдет-в-битцевском-лесу"/></text:h>
      <text:p text:style-name="First_20_paragraph">14.01.2025</text:p>
      <text:p text:style-name="Text_20_body"><text:span text:style-name="T1">К бесплатному спортивному мероприятию могут присоединиться 15 января взрослые и дети старше 10 лет. Об этом </text:span><text:a xlink:type="simple" xlink:href="https://zima.mos.ru/events/204208778/" office:name=""><text:span text:style-name="Definition"><text:span text:style-name="T1">сообщается</text:span></text:span></text:a><text:span text:style-name="T1"> на сайте проекта «Зима в Москве».</text:span></text:p>
      <text:p text:style-name="Text_20_body">Тренировка по бегу на лыжах будет проходить с 19.00 до 20.00 на лыжной трассе №3 расположенной в Битцевском лесу. Для участия необходимо пройти регистрацию по <text:a xlink:type="simple" xlink:href="https://mosgorsport.timepad.ru/event/2684560/" office:name=""><text:span text:style-name="Definition">ссылке</text:span></text:a>.</text:p>
      <text:p text:style-name="Text_20_body">Регулярное посещение занятий поможет улучшить выносливость, координацию и ловкость, а также фигуру. Тренировки, которые организованы в рамках проекта «Мой спортивный район», рассчитаны на участников с разным уровнем подготовки.</text:p>
      <text:p text:style-name="Text_20_body">Мероприятие пройдет под руководством тренера Мосгорспорта по адресу: ул. Поляны, д. 4-6. На него нужно принести свои лыжи и палки (их также можно взять в пункте проката).</text:p>
      <text:p text:style-name="Text_20_body">Фото: Олег Серебрянский</text:p>
      <text:p text:style-name="Text_20_body"><text:line-break/></text:p>
      <text:p text:style-name="Text_20_body">Адрес страницы: <text:a xlink:type="simple" xlink:href="http://uzao.mos.ru/presscenter/news/detail/12757130.html" office:name=""><text:span text:style-name="Definition">http://uzao.mos.ru/presscenter/news/detail/1275713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4T12:08:22Z</meta:creation-date>
    <dc:date>2025-01-14T12:08:22Z</dc:date>
  </office:meta>
</office:document-meta>
</file>