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сплатные-тренировки-по-оздоровительной-гимнастике-проводят-в-спорткомплексах-юзао"/>Бесплатные тренировки по оздоровительной гимнастике проводят в спорткомплексах ЮЗАО<text:bookmark-end text:name="бесплатные-тренировки-по-оздоровительной-гимнастике-проводят-в-спорткомплексах-юзао"/></text:h>
      <text:p text:style-name="First_20_paragraph">28.12.2024</text:p>
      <text:p text:style-name="Text_20_body"><text:span text:style-name="T1">Комплекс физических упражнений, который подойдет для участников любого возраста, поможет укрепить опорно-двигательный аппарат, повысить иммунитет и улучшить самочувствие. Участникам занятий предстоит выполнить приседания, наклоны и выпады, а также силовые упражнения с собственным весом и бег.</text:span></text:p>
      <text:p text:style-name="Text_20_body">Занятия по оздоровительной гимнастике для жителей округа в возрасте от 18 до 59 лет доступны в спортивных комплексах «Нагорный», <text:a xlink:type="simple" xlink:href="https://www.mos.ru/news/item/148284073/" office:name=""><text:span text:style-name="Definition">сообщается</text:span></text:a> на официальном сайте мэра Москвы. Кроме того, для пенсионеров от 55 лет и старше тренировки проходят также в спорткомплексах «Качаловский», «Изумрудный», «Нагорный» и «Содружество».</text:p>
      <text:p text:style-name="Text_20_body">Записаться на бесплатные занятия можно с помощью онлайн-сервиса «<text:a xlink:type="simple" xlink:href="https://sport.mos.ru/sections/" office:name=""><text:span text:style-name="Definition">Поиск спортивных услуг</text:span></text:a>» на mos.ru. Количество мест ограниченно.</text:p>
      <text:p text:style-name="Text_20_body">Фото: mos.ru</text:p>
      <text:p text:style-name="Text_20_body"><text:line-break/></text:p>
      <text:p text:style-name="Text_20_body">Адрес страницы: <text:a xlink:type="simple" xlink:href="http://uzao.mos.ru/presscenter/news/detail/12747189.html" office:name=""><text:span text:style-name="Definition">http://uzao.mos.ru/presscenter/news/detail/1274718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8T10:26:36Z</meta:creation-date>
    <dc:date>2024-12-28T10:26:36Z</dc:date>
  </office:meta>
</office:document-meta>
</file>