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рад-новогодних-елок-из-колб-фотографий-и-медицинских-перчаток-проходит-в-бутовской-школе"/>Парад новогодних елок из колб, фотографий и медицинских перчаток проходит в бутовской школе<text:bookmark-end text:name="парад-новогодних-елок-из-колб-фотографий-и-медицинских-перчаток-проходит-в-бутовской-школе"/></text:h>
      <text:p text:style-name="First_20_paragraph">25.12.2024</text:p>
      <text:p text:style-name="Text_20_body"><text:span text:style-name="T1">Ученики вместе с учителями в течение двух недель придумывали идеи для украшения своих классов и создавали новогодние инсталляции. В этом году одна из любимых традиций бутовских школьников приняла грандиозный масштаб.</text:span></text:p>
      <text:p text:style-name="Text_20_body">Так, в школе №1354 «Вектор» устроили парад елок, который дает возможность каждому класса продемонстрировать свои таланты и поучаствовать в творческом занятии. Как сообщила представитель школы Маргарита Тимофеева, одной из самых необычных елок стала та, у которой «лапами» являются зеленые медицинские перчатки. Также заслуживают внимания рукодельные елочки из фетра, с бусинами-шарами и созданные в технике оригами.</text:p>
      <text:p text:style-name="Text_20_body">Еще одно праздничное дерево, созданное детьми - «химическая» елка, стволом которой стал штатив из школьной лаборатории. Ее украсили наполненными разноцветными жидкостями колбами и пробирками. Еще одну елочку декорировали шарами с портретами выдающихся ученых.</text:p>
      <text:p text:style-name="Text_20_body">Кроме того, один из классов решил рассказать историю своей дружбы. Для этого ребята повесили на ель снимки из совместных поездок по интересным местам. Другие ученики использовали в качестве украшения СD-диски с добрыми пожеланиями.</text:p>
      <text:p text:style-name="Text_20_body">Фото предоставлено школой №1354</text:p>
      <text:p text:style-name="Text_20_body"><text:line-break/></text:p>
      <text:p text:style-name="Text_20_body">Адрес страницы: <text:a xlink:type="simple" xlink:href="http://uzao.mos.ru/presscenter/news/detail/12740619.html" office:name=""><text:span text:style-name="Definition">http://uzao.mos.ru/presscenter/news/detail/12740619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5T15:20:30Z</meta:creation-date>
    <dc:date>2024-12-25T15:20:30Z</dc:date>
  </office:meta>
</office:document-meta>
</file>