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ататься-на-коньках-научат-детей-и-взрослых-на-катках-московских-сезонов-в-юзао"/>Кататься на коньках научат детей и взрослых на катках «Московских сезонов» в ЮЗАО<text:bookmark-end text:name="кататься-на-коньках-научат-детей-и-взрослых-на-катках-московских-сезонов-в-юзао"/></text:h>
      <text:p text:style-name="First_20_paragraph">23.12.2024</text:p>
      <text:p text:style-name="Text_20_body"><text:span text:style-name="T1">Бесплатные тренировки для всех желающих организуют на трех ледовых площадках округа по программе «Мой спортивный район» и в рамках фестиваля «Зима в Москве». К ним можно будет присоединиться 24 декабря.</text:span></text:p>
      <text:p text:style-name="Text_20_body">Занятия, рассчитанные на любой уровень подготовки, пройдут под руководством профессиональных тренеров по адресам: ул. Теплый Стан, вл. 1Б (регистрация по <text:a xlink:type="simple" xlink:href="https://mosgorsport.timepad.ru/event/2684136/" office:name=""><text:span text:style-name="Definition">ссылке</text:span></text:a>); Профсоюзная ул., вл. 41 (регистрация по <text:a xlink:type="simple" xlink:href="https://mosgorsport.timepad.ru/event/2684135/" office:name=""><text:span text:style-name="Definition">ссылке</text:span></text:a>); ул. Адмирала Руднева, вл. 8 (регистрация по <text:a xlink:type="simple" xlink:href="https://mosgorsport.timepad.ru/event/2684132/" office:name=""><text:span text:style-name="Definition">ссылке</text:span></text:a>). С 17.30 до 18.25 будет проходить тренировка для детей старше 10 лет, с 18.35 до 19.30 - тренировка для совершеннолетних участников.</text:p>
      <text:p text:style-name="Text_20_body">Катание на коньках развивает выносливость и координацию, укрепляет мышцы, улучшает работу сердца, а также помогает бороться с бессонницей и стрессом. Желающие овладеют новым навыком всего за несколько занятий с наставником. С собой необходимо взять коньки, <text:a xlink:type="simple" xlink:href="https://zima.mos.ru/events/?date=%5B%222024-12-24%22%2C%222024-12-24%22%5D&amp;district=%5B%224500%22%5D" office:name=""><text:span text:style-name="Definition">уточняется</text:span></text:a> на сайте фестиваля.</text:p>
      <text:p text:style-name="Text_20_body">Фото: Александр Вдовенко</text:p>
      <text:p text:style-name="Text_20_body"><text:line-break/></text:p>
      <text:p text:style-name="Text_20_body">Адрес страницы: <text:a xlink:type="simple" xlink:href="http://uzao.mos.ru/presscenter/news/detail/12734943.html" office:name=""><text:span text:style-name="Definition">http://uzao.mos.ru/presscenter/news/detail/12734943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23T14:22:52Z</meta:creation-date>
    <dc:date>2024-12-23T14:22:52Z</dc:date>
  </office:meta>
</office:document-meta>
</file>