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cеребряную-медаль-на-международной-астрономической-олимпиаде-завоевала-школьница-из-юзао"/>Cеребряную медаль на Международной астрономической олимпиаде завоевала школьница из ЮЗАО<text:bookmark-end text:name="cеребряную-медаль-на-международной-астрономической-олимпиаде-завоевала-школьница-из-юзао"/></text:h>
      <text:p text:style-name="First_20_paragraph">19.12.2024</text:p>
      <text:p text:style-name="Text_20_body"><text:span text:style-name="T1">Школьники столицы заняли призовые места на 28-й Международной астрономической олимпиаде, которая проходила в этом году в 28-й раз. Об этом </text:span><text:a xlink:type="simple" xlink:href="https://www.mos.ru/news/item/148050073/" office:name=""><text:span text:style-name="Definition"><text:span text:style-name="T1">сообщается</text:span></text:span></text:a><text:span text:style-name="T1"> на официальном сайте мэра Москвы.</text:span></text:p>
      <text:p text:style-name="Text_20_body">Отмечается, что серебряная награда досталась Анне Михайловой из лицея «Вторая школа» имени В. Ф. Овчинникова. Всего российская сборная завоевала пять золотых и пять серебряных медалей.</text:p>
      <text:p text:style-name="Text_20_body">Одно из старейших соревнований по астрономии, организованное Народной Республикой Бангладеш, проходило с 8 по 17 декабря. Школьникам предстояло дистанционно выполнить задания теоретического, практического и наблюдательного туров.</text:p>
      <text:p text:style-name="Text_20_body">Москвичи в составе сборной России принимали в состязании тренировочное участие. Ранее они получили пять золотых медалей на Открытой международной астрономической олимпиаде.</text:p>
      <text:p text:style-name="Text_20_body">Фото: mos.ru</text:p>
      <text:p text:style-name="Text_20_body"><text:line-break/></text:p>
      <text:p text:style-name="Text_20_body">Адрес страницы: <text:a xlink:type="simple" xlink:href="http://uzao.mos.ru/presscenter/news/detail/12728191.html" office:name=""><text:span text:style-name="Definition">http://uzao.mos.ru/presscenter/news/detail/12728191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9T09:34:56Z</meta:creation-date>
    <dc:date>2024-12-19T09:34:56Z</dc:date>
  </office:meta>
</office:document-meta>
</file>