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я-по-детскому-спортивному-ориентированию-организуют-в-южном-бутове"/>Занятия по детскому спортивному ориентированию организуют в Южном Бутове<text:bookmark-end text:name="занятия-по-детскому-спортивному-ориентированию-организуют-в-южном-бутове"/></text:h>
      <text:p text:style-name="First_20_paragraph">17.12.2024</text:p>
      <text:p text:style-name="Text_20_body"><text:span text:style-name="T1">Бесплатные мастер-классы проведут в рамках фестиваля «Путешествие в Рождество» и проекта «Зима в Москве». Они пройдут на площадке «Московских сезонов» в Южном Бутове, </text:span><text:a xlink:type="simple" xlink:href="https://russpass.ru/event/673b5231fa1be6a409ac671f" office:name=""><text:span text:style-name="Definition"><text:span text:style-name="T1">сообщает</text:span></text:span></text:a><text:span text:style-name="T1"> туристический сервис Russpass.</text:span></text:p>
      <text:p text:style-name="Text_20_body">Занятия по детскому спортивному ориентированию можно посетить до 12 января в выходные и праздничные дни. Их организуют каждый час с 12.00 до 16.00 по адресу: ул. Адмирала Руднева, вл. 8г. Продолжительность каждого занятия составляет 60 минут .</text:p>
      <text:p text:style-name="Text_20_body">Юные гости фестиваля соберутся в команды от восьми до 12 человек и окунутся в мир русских сказок. Для участников подготовили тематические загадки и спортивные задания.</text:p>
      <text:p text:style-name="Text_20_body">«Каждый член команды получит сладкий новогодний подарок», – отмечается в сообщении.</text:p>
      <text:p text:style-name="Text_20_body">Фото: ru.freepik.com</text:p>
      <text:p text:style-name="Text_20_body"><text:line-break/></text:p>
      <text:p text:style-name="Text_20_body">Адрес страницы: <text:a xlink:type="simple" xlink:href="http://uzao.mos.ru/presscenter/news/detail/12724333.html" office:name=""><text:span text:style-name="Definition">http://uzao.mos.ru/presscenter/news/detail/1272433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11:58:42Z</meta:creation-date>
    <dc:date>2024-12-21T11:58:42Z</dc:date>
  </office:meta>
</office:document-meta>
</file>