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питальный-ремонт-проводится-в-центре-госуслуг-района-зюзино"/>Капитальный ремонт проводится в центре госуслуг района Зюзино<text:bookmark-end text:name="капитальный-ремонт-проводится-в-центре-госуслуг-района-зюзино"/></text:h>
      <text:p text:style-name="First_20_paragraph">13.12.2024</text:p>
      <text:p text:style-name="Text_20_body"><text:span text:style-name="T1">Работы планируется завершить в третьем квартале следующего года. По их результатам помещение станет просторнее и светлее, </text:span><text:a xlink:type="simple" xlink:href="https://www.mos.ru/news/item/147801073/" office:name=""><text:span text:style-name="Definition"><text:span text:style-name="T1">сообщается</text:span></text:span></text:a><text:span text:style-name="T1"> на официальном сайте мэра Москвы.</text:span></text:p>
      <text:p text:style-name="Text_20_body">Капремонт центра госуслуг «Мои документы» района Зюзино начался по адресу: Одесская ул., д. 21/29. До начала работ двухэтажное здание 1963 года постройки находилось в неудовлетворительном состоянии. Сейчас в нем проводятся демонтажные работы и черновая отделка. При этом планируется привести в порядок два крыльца, заменить пандус на главном входе, выполнить перепланировку помещений и обновить инженерные системы.</text:p>
      <text:p text:style-name="Text_20_body">Как отметил первый заместитель руководителя столичного Департамента капремонта Алексей Васютин, на первом этаже расположатся ресепшн, кофе-аппарат, терминалы, фотокабина, пункт буккроссинга и место для самообслуживания. Также будут созданы зоны ожидания, детский уголок, комната матери и ребенка, кабинеты для неторжественной регистрации брака и биометрии, а также помещения для архивов. Заявителей будут принимать в трех зонах с 24 окнами. Второй этаж отведут под кабинеты отдела по вопросам миграции, комнату отдыха, приема пищи, административные помещения и зоны с 27 окнами для приема посетителей.</text:p>
      <text:p text:style-name="Text_20_body">На полу в центре госуслуг уложат керамогранит и кварц-винил, стены окрасят, а в санузлы выложат плиткой. Кроме того, будут смонтированы подвесные потолки. Для маломобильных граждан предусмотрены тактильные индикаторы, мнемосхемы и систему оповещения.</text:p>
      <text:p text:style-name="Text_20_body">Уточняется, что на время капремонта сотрудники отдела по вопросам миграции ОМВД России по району Зюзино будут принимать в центре госуслуг Котловки (Нахимовский проспект, д. 25а). Там же можно будет получить готовые документы по ранее зарегистрированным обращениям. Бумаги по услугам «Предоставление сведений из реестра недвижимости» и «Кадастровый учет и (или) регистрация права собственности» выдают в центре госуслуг по адресу: Новочеремушкинская ул., д. 55, к. 2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718484.html" office:name=""><text:span text:style-name="Definition">http://uzao.mos.ru/presscenter/news/detail/1271848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4T00:46:57Z</meta:creation-date>
    <dc:date>2024-12-14T00:46:57Z</dc:date>
  </office:meta>
</office:document-meta>
</file>