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проекта-мой-спортивный-район-жители-округа-могут-покататься-на-коньках-с-тренерами"/>В рамках проекта «Мой спортивный район» жители округа могут покататься на коньках с тренерами<text:bookmark-end text:name="в-рамках-проекта-мой-спортивный-район-жители-округа-могут-покататься-на-коньках-с-тренерами"/></text:h>
      <text:p text:style-name="First_20_paragraph">10.12.2024</text:p>
      <text:p text:style-name="Text_20_body"><text:span text:style-name="T1">Бесплатные занятия для взрослы и детей пройдут 11 декабря в рамках фестиваля «Зима в Москве». Они рассчитаны на любой уровень подготовки.</text:span></text:p>
      <text:p text:style-name="Text_20_body">Навыком катания на коньках можно будет овладеть под руководством опытных тренеров. Это может развить координацию и выносливость, укрепить мышцы и снизить уровень стресса. С собой необходимо захватить коньки.</text:p>
      <text:p text:style-name="Text_20_body">Тренировки пройдут в рамках проекта «Мой спортивный район» на ледовых площадках по адресам: ул. Косыгина, д. 17; ул. Старокачаловская, д. 18; Севастопольский проспект, д. 33-37; ул. Цюрупы, д. 13. Для участия необходимо зарегистрироваться по <text:a xlink:type="simple" xlink:href="https://moysportrayon.sport.mos.ru/" office:name=""><text:span text:style-name="Definition">ссылке</text:span></text:a>.</text:p>
      <text:p text:style-name="Text_20_body">Как <text:a xlink:type="simple" xlink:href="https://zima.mos.ru/events/?date=%5B%222024-12-11%22%2C%222024-12-11%22%5D&amp;district=%5B%224500%22%5D" office:name=""><text:span text:style-name="Definition">уточняется</text:span></text:a> на сайте фестиваля, в 17.30 начнется первое занятие (для детей 10+ и взрослых), в 18.45 – второе (для детей 10+ и взрослых), в 20.00 – третье (для совершеннолетних). Продолжительность мастер-классов составит 1 час.</text:p>
      <text:p text:style-name="Text_20_body">Фото: Игорь Харитонов</text:p>
      <text:p text:style-name="Text_20_body"><text:line-break/></text:p>
      <text:p text:style-name="Text_20_body">Адрес страницы: <text:a xlink:type="simple" xlink:href="http://uzao.mos.ru/presscenter/news/detail/12711375.html" office:name=""><text:span text:style-name="Definition">http://uzao.mos.ru/presscenter/news/detail/1271137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0T19:27:06Z</meta:creation-date>
    <dc:date>2024-12-10T19:27:06Z</dc:date>
  </office:meta>
</office:document-meta>
</file>