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бульваре-дмитрия-донского-на-55-процентов-уменьшилось-количество-нарушений-правил-стоянки"/>На бульваре Дмитрия Донского на 55 процентов уменьшилось количество нарушений правил стоянки<text:bookmark-end text:name="на-бульваре-дмитрия-донского-на-55-процентов-уменьшилось-количество-нарушений-правил-стоянки"/></text:h>
      <text:p text:style-name="First_20_paragraph">04.12.2024</text:p>
      <text:p text:style-name="Text_20_body"><text:span text:style-name="T1">Улицы города стали безопаснее с расширением зоны резидентных разрешений. Об этом </text:span><text:a xlink:type="simple" xlink:href="https://parking.mos.ru/news/5186/" office:name=""><text:span text:style-name="Definition"><text:span text:style-name="T1">сообщается</text:span></text:span></text:a><text:span text:style-name="T1"> на сайте «Московский паркинг» со ссылкой на заммэра по вопросам транспорта и промышленности Максима Ликсутова.</text:span></text:p>
      <text:p text:style-name="Text_20_body">В начале ноября в такую зону вошли новые участки улиц. Отмечается, что на бульваре Дмитрия Донского на 55 процентов снизился объем нарушений правил остановки и стоянки. К этому привело возросшее количество свободных мест для автомобилистов.</text:p>
      <text:p text:style-name="Text_20_body">Как отметил Максим Ликсутов, зона резидентных разрешений в городе расширяется локально. Благодаря появляющимся парковкам возрастает безопасность дорожного движения. Получить резидентное разрешение можно на сайте mos.ru.</text:p>
      <text:p text:style-name="Text_20_body">Фото: ru.freepik.com</text:p>
      <text:p text:style-name="Text_20_body"><text:line-break/></text:p>
      <text:p text:style-name="Text_20_body">Адрес страницы: <text:a xlink:type="simple" xlink:href="http://uzao.mos.ru/presscenter/news/detail/12701275.html" office:name=""><text:span text:style-name="Definition">http://uzao.mos.ru/presscenter/news/detail/1270127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9T22:54:57Z</meta:creation-date>
    <dc:date>2024-12-09T22:54:57Z</dc:date>
  </office:meta>
</office:document-meta>
</file>