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вух-парках-юзао-в-рамках-проекта-мой-спортивный-район-проведут-тренировки-по-фитнесу"/>В двух парках ЮЗАО в рамках проекта «Мой спортивный район» проведут тренировки по фитнесу<text:bookmark-end text:name="в-двух-парках-юзао-в-рамках-проекта-мой-спортивный-район-проведут-тренировки-по-фитнесу"/></text:h>
      <text:p text:style-name="First_20_paragraph">02.12.2024</text:p>
      <text:p text:style-name="Text_20_body"><text:span text:style-name="T1">Присоединиться к занятиям можно будет бесплатно 3 декабря. Они будут проходить с 19.00 до 20.00, </text:span><text:a xlink:type="simple" xlink:href="https://zima.mos.ru/events/?date=%5B%222024-12-03%22%2C%222024-12-03%22%5D&amp;district=%5B%224500%22%5D" office:name=""><text:span text:style-name="Definition"><text:span text:style-name="T1">сообщается</text:span></text:span></text:a><text:span text:style-name="T1"> на сайте фестиваля «Зима в Москве».</text:span></text:p>
      <text:p text:style-name="Text_20_body">Тренировки по фитнесу организуют в рамках проекта «Мой спортивный район» в ландшафтном парке «Южное Бутово» (ул. Южнобутовская, д. 139) и в Воронцовском парке (ул. Академика Пилюгина, д. 10). Для участия необходимо зарегистрироваться по <text:a xlink:type="simple" xlink:href="https://moysportrayon.sport.mos.ru/" office:name=""><text:span text:style-name="Definition">ссылке</text:span></text:a>.</text:p>
      <text:p text:style-name="Text_20_body">Фитнес-тренировка включает в себя комплекс упражнений, направленных на укрепление здоровья, совершенствование фигуры, а также развитие силы, выносливости, быстроты и ловкости. Регулярные занятия улучшают метаболизм, пищеварение и укрепляют сердечно-сосудистую систему. Занятия рекомендованы для совершеннолетних участников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2696831.html" office:name=""><text:span text:style-name="Definition">http://uzao.mos.ru/presscenter/news/detail/1269683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1T21:40:21Z</meta:creation-date>
    <dc:date>2024-12-11T21:40:21Z</dc:date>
  </office:meta>
</office:document-meta>
</file>